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p grond van de Algemene Plaatselijke Verordening, parkeerterrein de Kijkuit in Yersek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• vergunning te verlenen voor het houden van het evenement: Kermis Yerseke te mogen organiseren op 12 augustus 2026 van 12:00 uur tot 24:00 uur, 13 augustus 2026 van 12:00 uur tot 24:00 uur, 14 augustus 2026 van 15:00 uur tot 24:00 uur, 15 augustus 2026 van 15:00 uur tot 24:00 uur op het parkeerterrein aan de Kijkuit in Yerseke;</text:p>
            <text:p text:style-name="common-al"/>
            <text:p text:style-name="common-al">• ontheffing te verlenen voor het in werking hebben van toestellen of geluidsapparaten en het verrichten van handelingen die voor de omgeving geluidshinder veroorzaken op 12 augustus 2026 van 12:00 uur tot 24:00 uur, 13 augustus 2026 van 12:00 uur tot 24:00 uur, 14 augustus 2026 van 15:00 uur tot 24:00 uur, 15 augustus 2026 van 15:00 uur tot 24:00 uur op het parkeerterrein aan de Kijkuit in Yerseke;</text:p>
            <text:p text:style-name="common-al"/>
            <text:p text:style-name="common-al">
            <text:span text:style-name="nadrukvet">• </text:span>ontheffing te verlenen voor het belemmeren van de bruikbaarheid van de weg: het parkeerterrein de Kijkuit in Yerseke op 11 augustus 2026 van 08:00 uur tot 17 augustus 2026 om 16:00 uur; de Burenpolderweg in Yerseke op 12 augustus 2026 van 12:00 uur tot 24:00 uur, 13 augustus 2026 van 12:00 uur tot 24:00 uur, 14 augustus 2026 van 15:00 uur tot 24:00 uur, 15 augustus 2026 van 15:00 uur tot 24:00 uur;</text:p>
            <text:p text:style-name="common-al"/>
            <text:p text:style-name="common-al">Verzenddatum besluit: 21 juli 2026 </text:p>
            <text:p text:style-name="common-al"/>
            <text:p text:style-name="common-al">
            <text:span text:style-name="nadrukvet">Rechtsmiddelen</text:span>
          </text:p>
            <text:p text:style-name="common-al">Indien u het met dit besluit niet eens bent, kunt u hiertegen binnen 6 weken na verzending ervan op grond van de Algemene wet bestuursrecht bezwaar aantekenen. U moet het bezwaarschrift richten aan burgemeester en wethouders van de gemeente Reimerswaal, Postbus 70, 4416 ZH Kruiningen.</text:p>
            <text:p text:style-name="common-al"/>
            <text:p text:style-name="common-al">Het bezwaarschrift moet worden ondertekend en moet tenminste bevatten:</text:p>
            <text:p text:style-name="common-al">• de naam en het adres van de indiener;</text:p>
            <text:p text:style-name="common-al">• de datum;</text:p>
            <text:p text:style-name="common-al">• een omschrijving van het besluit, waartegen het bezwaar is gericht;</text:p>
            <text:p text:style-name="common-al">• de grond(en), waarop het bezwaar is gebaseerd.</text:p>
            <text:p text:style-name="common-al"/>
            <text:p text:style-name="common-al">De werking van dit besluit wordt niet geschorst door het indienen van een bezwaarschrift. Wel kunt u naast het indienen van een bezwaarschrift, aan de voorzieningenrechter van de Rechtbank Zeeland-West-Brabant vragen een voorlopige voorziening te treffen. Voor het adres van de rechtbank en voor uitleg over deze procedure verwijzen wij u naar de internetpagina: www.rechtspraak.nl. Via het ‘digitale loket Rechtbank’ op deze website kunt u ook digitaal vragen om een voorlopige voorziening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imerswaal</text:p>
            </table:table-cell>
            <table:table-cell office:value-type="string" table:style-name="header.C">
              <text:p text:style-name="headerright"><text:span text:style-name="nr">Nr. 356830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830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830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eimerswaal</meta:user-defined>
    <meta:user-defined meta:name="OVERHEID.Informatietype/DC.type">officiële publicatie</meta:user-defined>
    <meta:user-defined meta:name="OVERHEID.Gemeente/DCTERMS.publisher">Reimerswaal</meta:user-defined>
    <meta:user-defined meta:name="OVERHEID.Gemeente/OVERHEID.authority">Reimerswaal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Kennisgeving op grond van de Algemene Plaatselijke Verordening, parkeerterrein de Kijkuit in Yerseke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830</meta:user-defined>
    <meta:user-defined meta:name="OVERHEIDop.GmbID/DC.identifier">gmb-2026-356830</meta:user-defined>
    <meta:user-defined meta:name="OVERHEIDop.versieInformatie"/>
  </office:meta>
</office:document-meta>
</file>