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kappen van 4 berken (verleend 4 st.), Nijverheidstraat 16, 7213DB Gor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is deze Omgevingsvergunning bekendgemaakt aan de aanvrager van de vergunning:</text:p>
            <text:p text:style-name="common-al">Nijverheidstraat 16, 7213DB Gorssel, het kappen van 4 berken (verleend 4 st.), Z2026-00765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5676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76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76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765</meta:user-defined>
    <meta:user-defined meta:name="DCTERMS.abstract">Z2026-00765 Nijverheidstraat 16, 7213DB Gorssel</meta:user-defined>
    <dc:language>nl</dc:language>
    <meta:user-defined meta:name="OVERHEIDop.locatietype/OVERHEIDop.gebiedsmarkering">Punt</meta:user-defined>
    <meta:user-defined meta:name="DC.title">Bekendgemaakte Omgevingsvergunning voor het kappen van 4 berken (verleend 4 st.), Nijverheidstraat 16, 7213DB Gorss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6762</meta:user-defined>
    <meta:user-defined meta:name="OVERHEIDop.GmbID/DC.identifier">gmb-2026-356762</meta:user-defined>
    <meta:user-defined meta:name="OVERHEIDop.versieInformatie"/>
  </office:meta>
</office:document-meta>
</file>