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Apollolaan 68 1077BD Amsterdam</text:p>
      <text:section text:name="zakelijke-mededeling_id1-3-2" text:style-name="zakelijke-mededeling">
        <text:section text:name="zakelijke-mededeling-tekst_id1-3-2-1" text:style-name="zakelijke-mededeling-tekst">
          <text:section text:name="tekst_id1-3-2-1-1" text:style-name="tekst">
            <text:p text:style-name="common-al">Omschrijving: het kappen van één boom staande in de achtertuin.</text:p>
            <text:p text:style-name="common-al">Besluit: verleend</text:p>
            <text:p text:style-name="common-al">Besluit verzonden op: 20-07-2026</text:p>
            <text:p text:style-name="common-al">Zaakadres: Apollolaan 68 1077BD Amsterdam</text:p>
            <text:p text:style-name="common-al">Zaaknummer: Z2026-028103</text:p>
            <text:p text:style-name="common-al">DSO-nummer: 2026062501743</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administratie.sdz@amsterdam.nl?Subject=Dossiernummer Z2026-028103" xlink:type="simple">vth.administratie.sdz@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0-07-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6693</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93</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93</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8103</meta:user-defined>
    <meta:user-defined meta:name="DCTERMS.abstract">(KAP) kappen van één boom staande in de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Apollolaan 68 1077BD Amsterdam</meta:user-defined>
    <meta:user-defined meta:name="DCTERMS.W3CDTF/DCTERMS.available">2026-07-24</meta:user-defined>
    <meta:user-defined meta:name="DCTERMS.W3CDTF/OVERHEIDop.jaargang">2026</meta:user-defined>
    <meta:user-defined meta:name="OVERHEIDop.publicationIssue">356693</meta:user-defined>
    <meta:user-defined meta:name="OVERHEIDop.GmbID/DC.identifier">gmb-2026-356693</meta:user-defined>
    <meta:user-defined meta:name="OVERHEIDop.versieInformatie"/>
  </office:meta>
</office:document-meta>
</file>