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Lingewaard - volledige meldingen in het kader van de Omgevingswet, Gesloten bodemenergiesysteem, Rabat 5 te Doornenburg  Meld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maken bekend dat zij de volgende volledige melding in het kader van de Omgevingswet, het Besluit activiteiten leefomgeving en het Omgevingsplan hebben ontvangen.</text:p>
            <text:p text:style-name="common-al">De publicatie van deze melding heeft uitsluitend een informatief karakter; er kunnen geen bezwaren worden ingediend.</text:p>
            <text:p text:style-name="common-al">Zaakid: N26MA.2106</text:p>
            <text:p text:style-name="common-al">Datum indiening: 13-07-2026</text:p>
            <text:p text:style-name="common-al">Omschrijving: Gesloten bodemenergiesysteem</text:p>
            <text:p text:style-name="common-al">Adres: Rabat 5 te Doornenburg</text:p>
            <text:p text:style-name="common-al">Besluit: Afgehandeld</text:p>
            <text:p text:style-name="common-al">Datum ondertekening: 15-07-2026</text:p>
            <text:p text:style-name="common-al">Datum verzending: 15-07-2026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ingewaard</text:p>
            </table:table-cell>
            <table:table-cell office:value-type="string" table:style-name="header.C">
              <text:p text:style-name="headerright"><text:span text:style-name="nr">Nr. 356658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658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658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Linge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ingewaard</meta:user-defined>
    <meta:user-defined meta:name="OVERHEID.Gemeente/OVERHEID.authority">Lingewaar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Gemeente Lingewaard - volledige meldingen in het kader van de Omgevingswet, Gesloten bodemenergiesysteem, Rabat 5 te Doornenburg  Melding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6658</meta:user-defined>
    <meta:user-defined meta:name="OVERHEIDop.GmbID/DC.identifier">gmb-2026-356658</meta:user-defined>
    <meta:user-defined meta:name="OVERHEIDop.versieInformatie"/>
  </office:meta>
</office:document-meta>
</file>