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Almelo heeft het voornemen om een perceel grond, gelegen aan de Hagengracht in Almelo, te verkopen aan Olymulder Real Estate Development B.V. (hierna: Olymulder) ten behoeve van de door Olymulder te realiseren half verdiepte parkeergarage. Het betreft het perceel, kadastraal bekend als gemeente Stad Almelo, sectie B, nummer 12477 (oud: 12013 (gedeeltelijk)), groot circa 43 m² (hierna te noemen: het Perceel).</text:p>
            <text:p text:style-name="al"/>
            <text:p text:style-name="al">Enige gegadigde</text:p>
            <text:p text:style-name="al"/>
            <text:p text:style-name="al">Olymulder is eigenaar van het direct aangrenzende perceel, waarop (circa) 40 appartementen met bijbehorende voorzieningen worden gerealiseerd. Het project valt onder het programma ‘Impulsaanpak Winkelgebieden (IW)’, in welk kader Olymulder en de gemeente een samenwerkingsovereenkomst hebben gesloten. Het Perceel dient ten behoeve van de (ontsluiting van de) door Olymulder te realiseren half verdiepte parkeergarage, als essentieel onderdeel van het project. Het Perceel is gelegen naast het eigendom van Olymulder, waardoor er na verkoop een aaneengesloten eigendomssituatie ontstaat. Vanwege de ingesloten ligging van het Perceel en de toebedachte functie van het Perceel als ontsluiting voorziet de gemeente geen andere potentiële gegadigden.</text:p>
            <text:p text:style-name="al"/>
            <text:p text:style-name="al">De gemeente is daarom van mening dat Olymulder de enige serieuze gegadigde is om het Perceel aan te verkopen.</text:p>
            <text:p text:style-name="al"/>
            <text:p text:style-name="al">Bent u het niet eens met de voorgenomen verkoop?</text:p>
            <text:p text:style-name="al"/>
            <text:p text:style-name="al">Indien u zich niet kunt verenigen met de voorgenomen verkoop, omdat u meent daarvoor zelf als gegadigde in aanmerking te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vrij is om over te gaan tot verkoop. Er liggen geen stukken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5665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5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5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DC.title">Bekendmaking voornemen tot verkoop</meta:user-defined>
    <meta:user-defined meta:name="DCTERMS.W3CDTF/DCTERMS.available">2026-07-24</meta:user-defined>
    <meta:user-defined meta:name="DCTERMS.W3CDTF/OVERHEIDop.jaargang">2026</meta:user-defined>
    <meta:user-defined meta:name="OVERHEIDop.publicationIssue">356657</meta:user-defined>
    <meta:user-defined meta:name="OVERHEIDop.GmbID/DC.identifier">gmb-2026-356657</meta:user-defined>
    <meta:user-defined meta:name="OVERHEIDop.versieInformatie"/>
  </office:meta>
</office:document-meta>
</file>