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koo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gemeente Almelo heeft het voornemen om het perceel grond gelegen aan de Hagengracht 13-15 te verkopen aan Bramer Projectontwikkeling B.V. (hierna te noemen: Ontwikkelaar). Het betreft het perceel, kadastraal bekend als gemeente Stad Almelo, sectie B, nummer 12476 (oud: 12013 (gedeeltelijk)), groot circa 1147 m² (hierna te noemen: het Perceel).</text:p>
            <text:p text:style-name="al"/>
            <text:p text:style-name="al">Enige gegadigde</text:p>
            <text:p text:style-name="al"/>
            <text:p text:style-name="al">Ontwikkelaar realiseert in opdracht van de eigenaar van het direct aangrenzende perceel (ca.) 40 appartementen met bijbehorende voorzieningen. Daarmee heeft Ontwikkelaar een aanmerkelijke (ontwikkel)positie in het plangebied, dat voor herontwikkeling in aanmerking komt. Op het gemeentelijke Perceel zijn 7 stadswoningen voorzien met bijbehorende voorzieningen. Beide projecten vallen onder het programma ‘Impulsaanpak winkelgebieden (IW)’ en zijn qua planning, logistiek en uitvoering onlosmakelijk aan elkaar verbonden en wederzijds afhankelijk van elkaar, gelet op het navolgende:</text:p>
            <text:p text:style-name="al"/>
            <text:p text:style-name="al">(a) integraliteit: er dienen gedeelde voorzieningen te worden gerealiseerd die ten dienste komen van beide projecten, waaronder de aanleg van een gezamenlijke inrit/uitrit om van en naar de openbare weg te komen en gaan, alsmede de aanleg van -gemeenschappelijk- benodigde kabels en leidingen;</text:p>
            <text:p text:style-name="al"/>
            <text:p text:style-name="al">(b) ruimte: om de (ca.) 40 appartementen te kunnen realiseren is het Perceel nodig om (tijdelijk) als bouwplaats te fungeren. De bouwlogistiek, ontgraving en constructieve werkzaamheden starten aan de zijde van het gemeentelijke Perceel. Omdat het binnenstedelijk gebied is, is er geen geschikte(re) locatie voor stalling van bouwmaterialen en afvoer van sloopmaterialen;</text:p>
            <text:p text:style-name="al"/>
            <text:p text:style-name="al">(c) tijd en zekerheid: doordat één ontwikkelaar beide (deel)projecten realiseert kan sneller en aangesloten gebouwd worden, hetgeen de bouwduur, wederzijdse afhankelijkheid, het risico op vertraging, en overlast voor de omgeving vermindert;</text:p>
            <text:p text:style-name="al"/>
            <text:p text:style-name="al">(d) financiële haalbaarheid: doordat één ontwikkelaar beide (deel)projecten realiseert wordt een voortvarend bouwproces van beide projecten geborgd, hetgeen bijdraagt aan het (kunnen) voldoen aan de gestelde termijnen van de rijkssubsidie die aan de gemeente is toegekend op grond van de ‘Impulsaanpak winkelgebieden (IW)’;</text:p>
            <text:p text:style-name="al"/>
            <text:p text:style-name="al">Gelet het bovenstaande is het door de gemeente Almelo te verkopen Perceel niet zelfstandig voor herontwikkeling geschikt. Door verkoop van het Perceel aan Ontwikkelaar wordt deze in staat gesteld om een integraal en kwalitatief hoogwaardig woningbouwprogramma te realiseren, hetgeen bijdraagt aan, en aansluit bij, de gemeentelijke beleidsdoelen, onder meer in het kader van de op haar rustende woningbouwopgave. </text:p>
            <text:p text:style-name="al"/>
            <text:p text:style-name="al">De gemeente is tegen deze achtergrond van mening dat Ontwikkelaar de enige serieuze gegadigde is om het Perceel aan te verkopen.</text:p>
            <text:p text:style-name="al"/>
            <text:p text:style-name="al">Bent u het niet eens met de voorgenomen verkoop?</text:p>
            <text:p text:style-name="al"/>
            <text:p text:style-name="al">Indien u zich niet kunt verenigen met de voorgenomen verkoop, omdat u meent daarvoor zelf als gegadigde in aanmerking te komen, dan moet u binnen een termijn van 20 (twintig) kalenderdagen na de publicatiedatum van deze bekendmaking een kort geding starten tegen de gemeente Almelo bij de rechtbank Overijssel. Genoemde termijn merken wij aan als een vervaltermijn. Dit betekent dat als binnen de opgegeven termijn geen kort geding tegen de gemeente is gestart, de gemeente vrij is om over te gaan tot verkoop. Er liggen geen stukken ter inzage.</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5663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3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3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dc:language>nl</dc:language>
    <meta:user-defined meta:name="OVERHEIDop.locatietype/OVERHEIDop.gebiedsmarkering">Perceel</meta:user-defined>
    <meta:user-defined meta:name="DC.title">Bekendmaking voornemen tot verkoop</meta:user-defined>
    <meta:user-defined meta:name="DCTERMS.W3CDTF/DCTERMS.available">2026-07-24</meta:user-defined>
    <meta:user-defined meta:name="DCTERMS.W3CDTF/OVERHEIDop.jaargang">2026</meta:user-defined>
    <meta:user-defined meta:name="OVERHEIDop.publicationIssue">356636</meta:user-defined>
    <meta:user-defined meta:name="OVERHEIDop.GmbID/DC.identifier">gmb-2026-356636</meta:user-defined>
    <meta:user-defined meta:name="OVERHEIDop.versieInformatie"/>
  </office:meta>
</office:document-meta>
</file>