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idam-publicatie voornemen tot verhuur sportaccommodatie gelegen aan Bloemerd 8, te Leiderdorp</text:p>
      <text:section text:name="regeling_id1-3-2" text:style-name="regeling">
        <text:section text:name="aanhef_id1-3-2-1" text:style-name="aanhef">
          <text:section text:name="preambule_id1-3-2-1-1" text:style-name="preambule">
            <text:p text:style-name="al"/>
            <text:p text:style-name="al">
            <text:span text:style-name="nadrukvet">Algemeen</text:span>
          </text:p>
            <text:p text:style-name="al"/>
            <text:p text:style-name="al">De gemeente Leiderdorp is voornemens om de sportaccommodatie, gelegen aan Bloemerd 8, te Leiderdorp, kadastraal bekend als Gemeente Leiderdorp, sectie B, nummer 5911 ged., zoals gearceerd staat aangegeven op de situatieschets en welke als bijlage aan deze publicatie is toegevoegd, te verhuren aan Leiderdorpse Hockeclub Alecto.</text:p>
            <text:p text:style-name="al"/>
            <text:p text:style-name="al">
            <text:span text:style-name="nadrukvet">Motivering</text:span>
          </text:p>
            <text:p text:style-name="al"/>
            <text:p text:style-name="al">De gemeente is van mening dat Hockeyclub Alecto de enige serieuze gegadigde is voor deze verhuur. Dit is gebaseerd op de volgende overwegingen:</text:p>
            <text:p text:style-name="al"/>
            <text:p text:style-name="al">- Reden 1: de huurder is een lokale sportvereniging die al gebruik maakt van de faciliteit.</text:p>
            <text:p text:style-name="al"/>
            <text:p text:style-name="al">- Reden 2: de verhuur sluit aan bij het gemeentelijke sportbeleid en waarborgt de continuïteit van de hockeysport in Leiderdorp.</text:p>
            <text:p text:style-name="al"/>
            <text:p text:style-name="al">
            <text:span text:style-name="nadrukvet">Vervaltermijn (Didam-arrest)</text:span>
          </text:p>
            <text:p text:style-name="al"/>
            <text:p text:style-name="al">Indien u van mening bent dat u ook aan bovenstaande redenen voldoet en daarmee eveneens in aanmerking komt voor deze verhuur, dient u dit binnen een termijn van 20 kalenderdagen na publicatiedatum kenbaar te maken.</text:p>
            <text:p text:style-name="al"/>
            <text:p text:style-name="al">U kunt uw gemotiveerde interesse richten aan:</text:p>
            <text:p text:style-name="al"/>
            <text:p text:style-name="al">Info@leiderdorp.nl</text:p>
            <text:p text:style-name="al">T.a.v. Dhr. M.R. Jansen, Beheerder Grondzaken, Team Vastgoed</text:p>
            <text:p text:style-name="al">Onder vermelding van: "Interesse Didam – Sportaccommodatie Bloemerd 8, te Leiderdorp"</text:p>
            <text:p text:style-name="al"/>
            <text:p text:style-name="al">
            <text:span text:style-name="nadrukvet">Consequentie</text:span>
          </text:p>
            <text:p text:style-name="al"/>
            <text:p text:style-name="al">Indien er binnen de gestelde termijn geen reacties worden ontvangen, zal de gemeente per 1 januari 2027 overgaan tot de verhuur aan Leiderdorpse Hockeclub Alecto.</text:p>
            <text:p text:style-name="al"/>
            <text:p text:style-name="al">Bijlage: Situatieschets</text:p>
            <text:p text:style-name="al"> </text:p>
            <text:p text:style-name="al">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5663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3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3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Leiderdorp</meta:user-defined>
    <meta:user-defined meta:name="OVERHEID.Informatietype/DC.type">officiële publicatie</meta:user-defined>
    <meta:user-defined meta:name="OVERHEIDop.Rubriek/DC.type">overige overheidsinformatie</meta:user-defined>
    <meta:user-defined meta:name="OVERHEID.Gemeente/OVERHEID.authority">Leiderdorp</meta:user-defined>
    <meta:user-defined meta:name="OVERHEID.Gemeente/DCTERMS.publisher">Leiderdorp</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Didam-publicatie voornemen tot verhuur sportaccommodatie gelegen aan Bloemerd 8, te Leiderdorp</meta:user-defined>
    <meta:user-defined meta:name="DCTERMS.W3CDTF/DCTERMS.available">2026-07-27</meta:user-defined>
    <meta:user-defined meta:name="OVERHEIDop.externeBijlage">Situatieschets |exb-2026-26623</meta:user-defined>
    <meta:user-defined meta:name="DCTERMS.W3CDTF/OVERHEIDop.jaargang">2026</meta:user-defined>
    <meta:user-defined meta:name="OVERHEIDop.publicationIssue">356631</meta:user-defined>
    <meta:user-defined meta:name="OVERHEIDop.GmbID/DC.identifier">gmb-2026-356631</meta:user-defined>
    <meta:user-defined meta:name="OVERHEIDop.versieInformatie"/>
  </office:meta>
</office:document-meta>
</file>