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Eendrachtsstraat 155A en 155B 3012X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6-06-2026</text:span> een aanvraag voor een omgevingsvergunning, met kenmerk <text:span text:style-name="nadrukvet">Z2026-008029</text:span>/<text:span text:style-name="nadrukvet">2026061601906</text:span>, heeft ontvangen voor de Bouwactiviteit (technisch). <text:span text:style-name="nadrukcur">(Grondslag: Omgevingswet, artikel 5.1)</text:span></text:p>
            <text:p text:style-name="common-al">De aanvraag betreft het slopen van de achterbouw, het renoveren van de bedrijfsruimte en het realiseren van 3 appartementen op de locatie Eendrachtsstraat 155A en 155B 3012X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5662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029</meta:user-defined>
    <meta:user-defined meta:name="DCTERMS.abstract">het slopen van de achterbouw, het renoveren van de bedrijfsruimte en het realiseren van 3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Eendrachtsstraat 155A en 155B 3012XK Rot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622</meta:user-defined>
    <meta:user-defined meta:name="OVERHEIDop.GmbID/DC.identifier">gmb-2026-356622</meta:user-defined>
    <meta:user-defined meta:name="OVERHEIDop.versieInformatie"/>
  </office:meta>
</office:document-meta>
</file>