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uitbreiden op de 1e verdieping aan Wandgreppel 4, 4906 LV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Wandgreppel 4 Het uitbreiden op de 1e verdieping (zaaknummer 1097819 verzonden op 22-07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97819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5662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62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62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7819</meta:user-defined>
    <dc:language>nl</dc:language>
    <meta:user-defined meta:name="OVERHEIDop.locatietype/OVERHEIDop.gebiedsmarkering">Punt</meta:user-defined>
    <meta:user-defined meta:name="DC.title">Toestemming voor het uitbreiden op de 1e verdieping aan Wandgreppel 4, 4906 LV Oosterhou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56620</meta:user-defined>
    <meta:user-defined meta:name="OVERHEIDop.GmbID/DC.identifier">gmb-2026-356620</meta:user-defined>
    <meta:user-defined meta:name="OVERHEIDop.versieInformatie"/>
  </office:meta>
</office:document-meta>
</file>