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Renkum - volledige melding in het kader van de Omgevingswet, Opslaan van grond en baggerspecie 20260716 01854 , Wolfhezerweg  X-183079 Y-446871 te Wolfheze.  Meld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maken bekend dat zij de volgende melding in het kader van Omgevingswet hebben ontvangen: </text:p>
            <text:p text:style-name="common-al">Omschrijving: Opslaan van grond en baggerspecie 20260716 01854.</text:p>
            <text:p text:style-name="common-al">Het voornemen is om ter plaatse van de locatie Wolfhezerweg  X-183079 Y-446871 te Wolfheze grond en baggerspecie op te slaan.</text:p>
            <text:p text:style-name="common-al"/>
            <text:p text:style-name="common-al">De publicatie van deze melding heeft uitsluitend een informatief karakter; er kunnen geen bezwaren worden ingediend.</text:p>
            <text:p text:style-name="common-al">Zaakid: N26MA.2163</text:p>
            <text:p text:style-name="common-al">Datum indiening: 16-07-2026</text:p>
            <text:p text:style-name="tussenkopcur">Wilt u meer weten?</text:p>
            <text:p text:style-name="common-al">Bel de Omgevingsdienst Groene Metropool (ODGM), telefoonnummer 026 3771600.</text:p>
            <text:p text:style-name="common-al"/>
            <text:p text:style-name="common-al"/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>
            <text:p><text:span text:style-name="functie">Burgemeester en Wethouders van Renkum</text:span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enkum</text:p>
            </table:table-cell>
            <table:table-cell office:value-type="string" table:style-name="header.C">
              <text:p text:style-name="headerright"><text:span text:style-name="nr">Nr. 356599</text:span><text:line-break/><text:date style:data-style-name="dag" text:fixed="true" text:date-value="2026-07-24"/><text:line-break/><text:date style:data-style-name="jaar" text:fixed="true" text:date-value="2026-07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6599</text:span><text:date style:data-style-name="nicedate" text:fixed="true" text:date-value="2026-07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6599</text:span><text:date style:data-style-name="nicedate" text:fixed="true" text:date-value="2026-07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1/xml/MC-DRP-OmgevingsvergunningAfhandeling-Web-ZM.xml</meta:user-defined>
    <meta:user-defined meta:name="OVERHEID.Gemeente/DC.creator">Renku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enkum</meta:user-defined>
    <meta:user-defined meta:name="OVERHEID.Gemeente/OVERHEID.authority">Renkum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dc:language>nl</dc:language>
    <meta:user-defined meta:name="OVERHEIDop.locatietype/OVERHEIDop.gebiedsmarkering">Punt</meta:user-defined>
    <meta:user-defined meta:name="DC.title">Gemeente Renkum - volledige melding in het kader van de Omgevingswet, Opslaan van grond en baggerspecie 20260716 01854 , Wolfhezerweg  X-183079 Y-446871 te Wolfheze.  Melding</meta:user-defined>
    <meta:user-defined meta:name="DCTERMS.W3CDTF/DCTERMS.available">2026-07-24</meta:user-defined>
    <meta:user-defined meta:name="DCTERMS.W3CDTF/OVERHEIDop.jaargang">2026</meta:user-defined>
    <meta:user-defined meta:name="OVERHEIDop.publicationIssue">356599</meta:user-defined>
    <meta:user-defined meta:name="OVERHEIDop.GmbID/DC.identifier">gmb-2026-356599</meta:user-defined>
    <meta:user-defined meta:name="OVERHEIDop.versieInformatie"/>
  </office:meta>
</office:document-meta>
</file>