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Recht Boomssloot 2, 1011EA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veranderen en vergroten van het gebouw ten behoeve van de woning. </text:p>
            <text:p text:style-name="common-al">Zaakadres: Recht Boomssloot 2, 1011EA Amsterdam</text:p>
            <text:p text:style-name="common-al">Datum ontvangst: 02-06-2026</text:p>
            <text:p text:style-name="common-al">Zaaknummer: Z2026-024038</text:p>
            <text:p text:style-name="common-al">DSO-nummer: 2026060201409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6560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6560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6560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4038</meta:user-defined>
    <meta:user-defined meta:name="DCTERMS.abstract">het veranderen en vergroten van het gebouw ten behoeve van de won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Recht Boomssloot 2, 1011EA Amsterdam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6560</meta:user-defined>
    <meta:user-defined meta:name="OVERHEIDop.GmbID/DC.identifier">gmb-2026-356560</meta:user-defined>
    <meta:user-defined meta:name="OVERHEIDop.versieInformatie"/>
  </office:meta>
</office:document-meta>
</file>