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
      <text:list-level-style-bullet style:num-suffix=""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voor uitvoering van de lokale Verordening Woonruimtebemiddeling regio Rotterdam 2025</text:p>
      <text:section text:name="regeling_id1-3-2" text:style-name="regeling">
        <text:section text:name="aanhef_id1-3-2-1" text:style-name="aanhef">
          <text:section text:name="preambule_id1-3-2-1-1" text:style-name="preambule">
            <text:p text:style-name="al">Het college van burgemeester en wethouders en de burgemeester van de gemeente Albrandswaard</text:p>
            <text:p text:style-name="al"/>
            <text:p text:style-name="al">Overwegende dat,</text:p>
            <text:list text:style-name="id1-3-2-1-1-4">
              <text:list-item text:style-override="id1-3-2-1-1-4-1">
                <text:number>•</text:number>
                <text:p text:style-name="al">de uitvoering van de woonruimtebemiddeling in de regio Rijnmond is opgedragen aan de Stichting Urgentiebepaling Woningzoekenden Rijnmond (SUWR); </text:p>
              </text:list-item>
              <text:list-item text:style-override="id1-3-2-1-1-4-2">
                <text:number>•</text:number>
                <text:p text:style-name="al">SUWR in het kader van de uitvoering besluiten neemt op grond van de lokale Verordening woonruimtebemiddeling regio Rijnmond 2025 vastgesteld in de vergadering van de gemeenteraad Albrandswaard van 2 juni 2025;</text:p>
              </text:list-item>
              <text:list-item text:style-override="id1-3-2-1-1-4-3">
                <text:number>•</text:number>
                <text:p text:style-name="al">tegen deze besluiten bezwaar kan worden gemaakt bij het college; </text:p>
              </text:list-item>
              <text:list-item text:style-override="id1-3-2-1-1-4-4">
                <text:number>•</text:number>
                <text:p text:style-name="al">een doelmatige, efficiënte en uniforme afhandeling van bezwaarschriften wenselijk is; </text:p>
              </text:list-item>
              <text:list-item text:style-override="id1-3-2-1-1-4-5">
                <text:number>•</text:number>
                <text:p text:style-name="al">de BHR als onafhankelijke commissie adviseert over bezwaarschriften; </text:p>
              </text:list-item>
              <text:list-item text:style-override="id1-3-2-1-1-4-6">
                <text:number>•</text:number>
                <text:p text:style-name="al">het wenselijk is om SUWR tevens te mandateren om namens het college besluiten op bezwaar te nemen, met inachtneming van het advies van de Bezwarencommissie Huisvesting regio Rotterdam en om BHR aan te wijzen als onafhankelijke bezwarencommissie; </text:p>
              </text:list-item>
            </text:list>
            <text:p text:style-name="al">Gelet op artikel </text:p>
            <text:list text:style-name="id1-3-2-1-1-6">
              <text:list-item text:style-override="id1-3-2-1-1-6-1">
                <text:number>•</text:number>
                <text:p text:style-name="al">de lokale Verordening woonruimtebemiddeling regio Rijnmond 2025; </text:p>
              </text:list-item>
              <text:list-item text:style-override="id1-3-2-1-1-6-2">
                <text:number>•</text:number>
                <text:p text:style-name="al">afdeling 10.1.1 en 7.2 van de Algemene wet bestuursrecht; </text:p>
              </text:list-item>
            </text:list>
            <text:p text:style-name="al">B E S L U I T vast te stellen </text:p>
            <text:p text:style-name="al">het ‘mandaatbesluit voor uitvoering van de lokale Verordening Woonruimtebemiddeling regio Rotterdam 2025 en de afhandeling van de daarop betrekking hebbende bezwaren en het aanwijzingsbesluit voor bezwarencommissi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Urgentieverklaringen</text:p>
            <text:p text:style-name="al">Het college verleent mandaat aan de directeur van de ‘Stichting Urgentiebepaling Woningzoekenden Rijnmond’ om besluiten te nemen over urgentieverklaringen binnen de kaders van de door de raad vastgestelde Verordening Woonruimtebemiddeling regio Rotterdam 2025.</text:p>
          </text:section>
          <text:section text:name="artikel_id1-3-2-2-2" text:style-name="artikel">
            <text:p text:style-name="artikel_kop_titel"><text:span text:style-name="artikel_kop_label">Artikel</text:span> <text:span text:style-name="artikel_kop_nr">2</text:span> Besluit op bezwaar tegen Urgentieverklaringen</text:p>
            <text:list text:style-name="id1-3-2-2-2-2">
              <text:list-item text:style-override="id1-3-2-2-2-2">
                <text:number>1.</text:number>
                <text:p text:style-name="al">Het college verleent mandaat aan de directeur van de ‘Stichting Urgentiebepaling Woningzoekenden Rijnmond’ om de gemeente te vertegenwoordigen in bezwaar- en beroepsprocedures ten aanzien van besluiten die door SUWR bij mandaat zijn genomen.</text:p>
              </text:list-item>
              <text:list-item text:style-override="id1-3-2-2-2-3">
                <text:number>2.</text:number>
                <text:p text:style-name="al">Het college verleent mandaat aan de directeur van de ‘Stichting Urgentiebepaling Woningzoekenden Rijnmond’ om besluiten te nemen op ingediende bezwaren tegen de urgentieverklaringen uitsluitend conform het advies van ‘Bezwarencommissie Huisvesting regio Rotterdam’. </text:p>
              </text:list-item>
              <text:list-item text:style-override="id1-3-2-2-2-4">
                <text:number>3.</text:number>
                <text:p text:style-name="al">Ons college neemt zelf een besluit op bezwaar indien</text:p>
                <text:list text:style-name="id1-3-2-2-2-4-3">
                  <text:list-item text:style-override="id1-3-2-2-2-4-3-1">
                    <text:number>a.</text:number>
                    <text:p text:style-name="al">SUWR voornemens is om af te wijken van het advies van de BHR, </text:p>
                  </text:list-item>
                  <text:list-item text:style-override="id1-3-2-2-2-4-3-2">
                    <text:number>b.</text:number>
                    <text:p text:style-name="al">De bezwaren naar het oordeel van SUWR of ons college politiek of bestuurlijk gevoelig zijn en waarover het college zelf een besluit wil nemen;</text:p>
                  </text:list-item>
                  <text:list-item text:style-override="id1-3-2-2-2-4-3-3">
                    <text:number>c.</text:number>
                    <text:p text:style-name="al">Er sprake is van (vermoedens van) integriteitsschendingen of mogelijke aansprakelijkheidskwesties;</text:p>
                  </text:list-item>
                </text:list>
              </text:list-item>
              <text:list-item text:style-override="id1-3-2-2-2-5">
                <text:number/>
                <text:p text:style-name="al">SUWR legt deze zaken tijdig ter besluitvorming voor aan ons college.</text:p>
              </text:list-item>
            </text:list>
          </text:section>
          <text:section text:name="artikel_id1-3-2-2-3" text:style-name="artikel">
            <text:p text:style-name="artikel_kop_titel"><text:span text:style-name="artikel_kop_label">Artikel</text:span> <text:span text:style-name="artikel_kop_nr">3</text:span> Reikwijdte mandaat</text:p>
            <text:list text:style-name="id1-3-2-2-3-2">
              <text:list-item text:style-override="id1-3-2-2-3-2">
                <text:number>1.</text:number>
                <text:p text:style-name="al">Het college verleend bevoegdheid aan de directeur van Stichting Urgentiebepaling Woningzoekenden Rijnmond om onder-mandaat te verlenen voor de bevoegdheden uit artikel 1 en 2.</text:p>
              </text:list-item>
              <text:list-item text:style-override="id1-3-2-2-3-3">
                <text:number>2.</text:number>
                <text:p text:style-name="al">Onder het mandaat uit artikel 1 en 2 vallen ook alle daarbij behorende voorbereidings-, uitvoeringshandelingen en de bevoegdheid om persoonsgegevens te verwerken.</text:p>
              </text:list-item>
              <text:list-item text:style-override="id1-3-2-2-3-4">
                <text:number>3.</text:number>
                <text:p text:style-name="al">Stichting Urgentiebepaling Woningzoekenden Rijnmond houdt zich aan de wettelijke termijnen voor het nemen van besluiten en afhandeling van bezwaren. SUWR vraagt tijdig een advies aan bij de Bezwarencommissie Huisvesting regio Rotterdam en maakt hierover met de Stichting afspraken.</text:p>
              </text:list-item>
            </text:list>
          </text:section>
          <text:section text:name="artikel_id1-3-2-2-4" text:style-name="artikel">
            <text:p text:style-name="artikel_kop_titel"><text:span text:style-name="artikel_kop_label">Artikel</text:span> <text:span text:style-name="artikel_kop_nr">4</text:span> Onafhankelijke adviescommissie voor bezwaren</text:p>
            <text:p text:style-name="al">Bezwarencommissie Huisvesting regio Rotterdam wordt aangewezen als onafhankelijke adviescommissie voor de afhandeling van bezwaren tegen besluiten van urgenties genomen op grond van de lokale Verordening woonruimtebemiddeling regio Rijnmond 2025.</text:p>
          </text:section>
          <text:section text:name="artikel_id1-3-2-2-5" text:style-name="artikel">
            <text:p text:style-name="artikel_kop_titel"><text:span text:style-name="artikel_kop_label">Artikel</text:span> <text:span text:style-name="artikel_kop_nr">5</text:span> Besluiten</text:p>
            <text:list text:style-name="id1-3-2-2-5-2">
              <text:list-item text:style-override="id1-3-2-2-5-2">
                <text:number>1.</text:number>
                <text:p text:style-name="al">Alle besluiten moeten gemotiveerd worden en voldoen aan de formele voorwaarden uit de Algemene wet bestuursrecht</text:p>
              </text:list-item>
              <text:list-item text:style-override="id1-3-2-2-5-3">
                <text:number>2.</text:number>
                <text:p text:style-name="al">Besluiten die door SUWR krachtens dit mandaatbesluit worden genomen, worden als volgt ondertekend:</text:p>
                <text:p text:style-name="al">
              <text:span text:style-name="nadrukcur">Besluit genomen namens het college van burgemeester en wethouders van de gemeente Albrandswaard krachtens mandaatbesluit van &lt;…datum invullen waarop dit besluit is vastgesteld&gt;,</text:span>
            </text:p>
                <text:p text:style-name="al"/>
                <text:p text:style-name="al">
              <text:span text:style-name="nadrukcur">Stichting Urgentiebepaling Woningzoekenden Regio Rijnmond</text:span>
            </text:p>
                <text:p text:style-name="al">
              <text:span text:style-name="nadrukcur">[functie] </text:span>
            </text:p>
                <text:p text:style-name="al">
              <text:span text:style-name="nadrukcur">[naam]</text:span>
            </text:p>
                <text:p text:style-name="al"/>
                <text:p text:style-name="al">Vermelding van een bezwaarclausule waarin staat binnen welke periode belanghebbende bezwaar kan indienen bij SUWR en waaraan het bezwaarschrift moet voldoen.</text:p>
              </text:list-item>
            </text:list>
          </text:section>
          <text:section text:name="artikel_id1-3-2-2-6" text:style-name="artikel">
            <text:p text:style-name="artikel_kop_titel"><text:span text:style-name="artikel_kop_label">Artikel</text:span> <text:span text:style-name="artikel_kop_nr">6</text:span> Archivering en Rapportage</text:p>
            <text:list text:style-name="id1-3-2-2-6-2">
              <text:list-item text:style-override="id1-3-2-2-6-2">
                <text:number>1.</text:number>
                <text:p text:style-name="al">Stichting Urgentiebepaling Woningzoekenden Rijnmond neemt de bepalingen van de Archiefwet in acht voor alle schriftelijke bescheiden, correspondentie met betrokkenen, adviezen van de bezwarencommissie en besluiten. Jaarlijks worden de afgeronde dossiers ter beschikking gesteld aan de gemeente.</text:p>
              </text:list-item>
              <text:list-item text:style-override="id1-3-2-2-6-3">
                <text:number>2.</text:number>
                <text:p text:style-name="al">SUWR stelt het college desgevraagd, en in ieder geval periodiek, op de hoogte van de uitvoering van dit mandaatbesluit. De rapportage bevat in ieder geval informatie over: </text:p>
                <text:list text:style-name="id1-3-2-2-6-3-3">
                  <text:list-item text:style-override="id1-3-2-2-6-3-3-1">
                    <text:number>a.</text:number>
                    <text:p text:style-name="al">het aantal (on)gehonoreerde besluiten;</text:p>
                  </text:list-item>
                  <text:list-item text:style-override="id1-3-2-2-6-3-3-2">
                    <text:number>b.</text:number>
                    <text:p text:style-name="al">het aantal ontvangen bezwaarschriften; </text:p>
                  </text:list-item>
                  <text:list-item text:style-override="id1-3-2-2-6-3-3-3">
                    <text:number>c.</text:number>
                    <text:p text:style-name="al">de aard van de bezwaren; </text:p>
                  </text:list-item>
                  <text:list-item text:style-override="id1-3-2-2-6-3-3-4">
                    <text:number>d.</text:number>
                    <text:p text:style-name="al">de doorlooptijden en afdoening binnen of buiten de termijnen; </text:p>
                  </text:list-item>
                  <text:list-item text:style-override="id1-3-2-2-6-3-3-5">
                    <text:number>e.</text:number>
                    <text:p text:style-name="al">het aantal gegrond en ongegrond verklaarde bezwaren; </text:p>
                  </text:list-item>
                  <text:list-item text:style-override="id1-3-2-2-6-3-3-6">
                    <text:number>f.</text:number>
                    <text:p text:style-name="al">eventuele knelpunten of bijzonderheden in de uitvoering. </text:p>
                  </text:list-item>
                </text:list>
              </text:list-item>
            </text:list>
          </text:section>
          <text:section text:name="artikel_id1-3-2-2-7" text:style-name="artikel">
            <text:p text:style-name="artikel_kop_titel"><text:span text:style-name="artikel_kop_label">Artikel</text:span> <text:span text:style-name="artikel_kop_nr">7</text:span> Inwerkingtreding </text:p>
            <text:list text:style-name="id1-3-2-2-7-2">
              <text:list-item text:style-override="id1-3-2-2-7-2">
                <text:number>1.</text:number>
                <text:p text:style-name="al">Dit ‘mandaatbesluit voor uitvoering van de lokale Verordening Woonruimtebemiddeling regio Rotterdam 2025 en de afhandeling van de daarop betrekking hebbende bezwaren en het aanwijzingsbesluit voor bezwarencommissie’ treedt in werking de dag na publicatie.</text:p>
              </text:list-item>
              <text:list-item text:style-override="id1-3-2-2-7-3">
                <text:number>2.</text:number>
                <text:p text:style-name="al">Dit besluit kan worden aangehaald als “<text:span text:style-name="nadrukcur">mandaatbesluit van de gemeente Albrandswaard voor de uitvoering van de lokale Verordening Woonruimtebemiddeling regio Rotterdam 2025</text:span>”.</text:p>
              </text:list-item>
            </text:list>
          </text:section>
        </text:section>
        <text:section text:name="regeling-sluiting_id1-3-2-3" text:style-name="regeling-sluiting">
          <text:section text:name="ondertekening_id1-3-2-3-1">
            <text:p><text:span text:style-name="functie">Aldus besloten door het college van Burgemeester en wethouders d.d. 14 juli 2026</text:span></text:p>
          </text:section>
          <text:section text:name="ondertekening_id1-3-2-3-2">
            <text:p><text:span text:style-name="functie"/></text:p>
            <text:p><text:span text:style-name="functie">de secretaris, </text:span></text:p>
            <text:p><text:span text:style-name="functie">mr. drs. Florus van der Linden</text:span></text:p>
          </text:section>
          <text:section text:name="ondertekening_id1-3-2-3-3">
            <text:p><text:span text:style-name="functie"/></text:p>
            <text:p><text:span text:style-name="functie">de burgemeester,</text:span></text:p>
            <text:p><text:span text:style-name="functie"> drs. Cees Pille</text:span></text:p>
          </text:section>
          <text:section text:name="ondertekening_id1-3-2-3-4">
            <text:p><text:span text:style-name="functie"/></text:p>
            <text:p><text:span text:style-name="functie">de burgemeester, </text:span></text:p>
            <text:p><text:span text:style-name="functie">drs. Cees Pill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5655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5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5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Albrandswaard</meta:user-defined>
    <meta:user-defined meta:name="OVERHEIDop.Rubriek/DC.type">delegatie- of mandaatbesluit</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source">afdeling 7.2 van de Algemene wet bestuursrecht]|[1.0:c:BWBR0005537&amp;afdeling=7.2&amp;g=2026-07-01</meta:user-defined>
    <meta:user-defined meta:name="DC.source">Verordening Woonruimtebemiddeling regio Rotterdam 2025]|[https://lokaleregelgeving.overheid.nl/CVDR741224/1</meta:user-defined>
    <meta:user-defined meta:name="OVERHEIDop.referentienummer">2026-043523</meta:user-defined>
    <meta:user-defined meta:name="DCTERMS.alternative">Mandaatbesluit van de gemeente Albrandswaard voor de uitvoering van de lokale Verordening Woonruimtebemiddeling regio Rotterdam 2025</meta:user-defined>
    <dc:language>nl</dc:language>
    <meta:user-defined meta:name="OVERHEIDop.locatietype/OVERHEIDop.gebiedsmarkering">Gemeente</meta:user-defined>
    <meta:user-defined meta:name="DC.title">Mandaatbesluit voor uitvoering van de lokale Verordening Woonruimtebemiddeling regio Rotterdam 2025</meta:user-defined>
    <meta:user-defined meta:name="DCTERMS.W3CDTF/DCTERMS.available">2026-07-27</meta:user-defined>
    <meta:user-defined meta:name="DCTERMS.W3CDTF/OVERHEIDop.jaargang">2026</meta:user-defined>
    <meta:user-defined meta:name="OVERHEIDop.publicationIssue">356559</meta:user-defined>
    <meta:user-defined meta:name="OVERHEIDop.betreftRegeling">CVDR765047_1</meta:user-defined>
    <meta:user-defined meta:name="OVERHEIDop.GmbID/DC.identifier">gmb-2026-356559</meta:user-defined>
    <meta:user-defined meta:name="xs:date/OVERHEIDop.startdatum">2026-07-28</meta:user-defined>
    <meta:user-defined meta:name="OVERHEIDop.versieInformatie"/>
  </office:meta>
</office:document-meta>
</file>