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e omgevingsmelding, het bouwen van 2 bedrijfsverzamelgebouwen, J.C. van Markenstraat 11, 9403 AR Assen, J.C. van Markenstraat 11 A, 9403 AR Assen, J.C. van Markenstraat 11 B, 9403 AR A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geaccepteerd voor het bouwen van 2 bedrijfsverzamelgebouwen aan J.C. van Markenstraat 11, t/m</text:span> 11 U, 9403 AR Assen.</text:p>
            <text:p text:style-name="last-al">De melding is geaccepteerd. Tegen de melding kan geen bezwaar of beroep worden ingediend. Deze publicatie betreft slechts een wettelijk verplichte bekendmak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ssen</text:p>
            </table:table-cell>
            <table:table-cell office:value-type="string" table:style-name="header.C">
              <text:p text:style-name="headerright"><text:span text:style-name="nr">Nr. 35652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52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52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ss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ssen</meta:user-defined>
    <meta:user-defined meta:name="OVERHEID.Gemeente/OVERHEID.authority">Ass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62529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Geaccepteerde omgevingsmelding, het bouwen van 2 bedrijfsverzamelgebouwen, J.C. van Markenstraat 11, 9403 AR Assen, J.C. van Markenstraat 11 A, 9403 AR Assen, J.C. van Markenstraat 11 B, 9403 AR Ass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523</meta:user-defined>
    <meta:user-defined meta:name="OVERHEIDop.GmbID/DC.identifier">gmb-2026-356523</meta:user-defined>
    <meta:user-defined meta:name="OVERHEIDop.versieInformatie"/>
  </office:meta>
</office:document-meta>
</file>