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's-Hertogenbosch - Melding Besluit activiteiten leefomgeving (Bal) – nabij Geldersedam 2, 's-Hertogenbosc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's-Hertogenbosch delen mee dat zij de volgende melding hebben ontvangen:</text:p>
            <text:p text:style-name="common-al">Voor:   het behandelen, meten en regelen van aardgas</text:p>
            <text:p text:style-name="common-al">Locatie:  nabij Geldersedam 2, 5212 RA 's-Hertogenbosch</text:p>
            <text:p text:style-name="common-al">DSO-kenmerk:  2026061900964</text:p>
            <text:p text:style-name="common-al">Zaaknummer:  Z/508194</text:p>
            <text:p text:style-name="common-al">Datum ontvangen:  19 juni 2026</text:p>
            <text:p text:style-name="common-al">Tegen deze melding kan geen bezwaar worden gemaakt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356488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6488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6488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's-Hertogenbosch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/508194</meta:user-defined>
    <dc:language>nl</dc:language>
    <meta:user-defined meta:name="OVERHEIDop.locatietype/OVERHEIDop.gebiedsmarkering">Adres</meta:user-defined>
    <meta:user-defined meta:name="DC.title">Gemeente 's-Hertogenbosch - Melding Besluit activiteiten leefomgeving (Bal) – nabij Geldersedam 2, 's-Hertogenbosch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6488</meta:user-defined>
    <meta:user-defined meta:name="OVERHEIDop.GmbID/DC.identifier">gmb-2026-356488</meta:user-defined>
    <meta:user-defined meta:name="OVERHEIDop.versieInformatie"/>
  </office:meta>
</office:document-meta>
</file>