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 Willemsplein/Stadsforum/Katterug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28 mei 2026</text:span>, geregistreerd onder zaak(nummer) <text:span text:style-name="nadrukvet">Z2026-00006675</text:span>, voor:</text:p>
            <text:p text:style-name="common-al">Evenement: <text:span text:style-name="nadrukvet">2026 Boeken rond het Paleis</text:span></text:p>
            <text:p text:style-name="common-al">Locatie/adres: <text:span text:style-name="nadrukvet"> Willemsplein/Stadsforum/Katterug te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30 augustus 2026 van 10:00u tot 17:00u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30 augustus 2026 van 04:00u tot 10:00u (tot 07:00u dienen de opbouwwerkzaamheden geluidsarm te zijn).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30 augustus 2026 van 17:30u tot 20:30u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67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6675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647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7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7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675</meta:user-defined>
    <meta:user-defined meta:name="DCTERMS.abstract">Z2026-00006675 - 2026 Boeken rond het Paleis</meta:user-defined>
    <dc:language>nl</dc:language>
    <meta:user-defined meta:name="OVERHEIDop.locatietype/OVERHEIDop.gebiedsmarkering">Punt</meta:user-defined>
    <meta:user-defined meta:name="DC.title">Besluit op aanvraag evenementenvergunning,  Willemsplein/Stadsforum/Katterug te Til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78</meta:user-defined>
    <meta:user-defined meta:name="OVERHEIDop.GmbID/DC.identifier">gmb-2026-356478</meta:user-defined>
    <meta:user-defined meta:name="OVERHEIDop.versieInformatie"/>
  </office:meta>
</office:document-meta>
</file>