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eteeltstraat 9B 1097W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en vergroten van de dakkapel op het achterdakvlak</text:p>
            <text:p text:style-name="common-al">Zaakadres: Veeteeltstraat 9B 1097WL Amsterdam</text:p>
            <text:p text:style-name="common-al">Datum ontvangst: 26-06-2026</text:p>
            <text:p text:style-name="common-al">Zaaknummer: Z2026-028122</text:p>
            <text:p text:style-name="common-al">DSO-nummer: 202606260000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645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5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8122</meta:user-defined>
    <meta:user-defined meta:name="DCTERMS.abstract">vervangen en vergroten van de dakkapel op het achter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eteeltstraat 9B 1097WL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58</meta:user-defined>
    <meta:user-defined meta:name="OVERHEIDop.GmbID/DC.identifier">gmb-2026-356458</meta:user-defined>
    <meta:user-defined meta:name="OVERHEIDop.versieInformatie"/>
  </office:meta>
</office:document-meta>
</file>