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dmiraliteitskade 94 3063E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3-06-2026</text:span> een aanvraag voor een omgevingsvergunning, met kenmerk <text:span text:style-name="nadrukvet">Z2026-008596</text:span>/<text:span text:style-name="nadrukvet">2026062301269</text:span>, heeft ontvangen voor de Bouwactiviteit (omgevingsplan), Rijksmonument. <text:span text:style-name="nadrukcur">(Grondslag: Omgevingswet, artikel 5.1)</text:span></text:p>
            <text:p text:style-name="common-al">De aanvraag betreft het realiseren van een logiesverblijf op de locatie Admiraliteitskade 94 3063E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5645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96</meta:user-defined>
    <meta:user-defined meta:name="DCTERMS.abstract">het realiseren van een logiesverblij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dmiraliteitskade 94 3063EH Rot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53</meta:user-defined>
    <meta:user-defined meta:name="OVERHEIDop.GmbID/DC.identifier">gmb-2026-356453</meta:user-defined>
    <meta:user-defined meta:name="OVERHEIDop.versieInformatie"/>
  </office:meta>
</office:document-meta>
</file>