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1ca46c98-b57f-4b8a-a373-65e9bd4587f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office:automatic-styles>
  <office:body>
    <office:text>
      <text:p text:style-name="new_page_staatscourant"/>
      <text:p text:style-name="single-kop-titel">Besluit van de burgemeester van de gemeente Nissewaard tot aanwijzing van gebieden waar de politie bagage, tassen, vervoermiddelen of kleding op wapens of munitie mag onderzoeken (Aanwijzingsbesluit veiligheidsrisicogebieden Nissewaard 17 juli maart 2026 tot en met 16 juli 2027)</text:p>
      <text:section text:name="regeling_id1-3-2" text:style-name="regeling">
        <text:section text:name="aanhef_id1-3-2-1" text:style-name="aanhef">
          <text:section text:name="preambule_id1-3-2-1-1" text:style-name="preambule">
            <text:p text:style-name="al">De burgemeester van de gemeente Nissewaard;</text:p>
            <text:p text:style-name="al">
            <text:span text:style-name="nadrukcur">gelet op:</text:span>
          </text:p>
            <text:list text:style-name="id1-3-2-1-1-3">
              <text:list-item text:style-override="id1-3-2-1-1-3-1">
                <text:number>•</text:number>
                <text:p text:style-name="al">artikel 151b van de Gemeentewet en op artikel 2:76 van Algemene plaatselijke verordening Nissewaard;</text:p>
              </text:list-item>
              <text:list-item text:style-override="id1-3-2-1-1-3-2">
                <text:number>•</text:number>
                <text:p text:style-name="al">het driehoeksoverleg zoals bedoeld in artikel 13 van de Politiewet;</text:p>
              </text:list-item>
            </text:list>
            <text:p text:style-name="al">
            <text:span text:style-name="nadrukcur">overwegende:</text:span>
          </text:p>
            <text:list text:style-name="id1-3-2-1-1-5">
              <text:list-item text:style-override="id1-3-2-1-1-5-1">
                <text:number>•</text:number>
                <text:p text:style-name="al">dat in de periode van september 2019 tot en met maart 2025 ernstige geweldsincidenten in de gemeente Nissewaard, en specifiek in Spijkenisse, hebben plaatsgevonden;</text:p>
              </text:list-item>
              <text:list-item text:style-override="id1-3-2-1-1-5-2">
                <text:number>•</text:number>
                <text:p text:style-name="al">dat er nog steeds sprake is van een hoog aantal straatroven ten opzichte van 2019, naar een verdubbeling in 2025;</text:p>
              </text:list-item>
              <text:list-item text:style-override="id1-3-2-1-1-5-3">
                <text:number>•</text:number>
                <text:p text:style-name="al">dat dit tevens uit de evaluatie blijkt van de aanwijzing veiligheidsrisicogebieden, die bij dit besluit is bijgevoegd;</text:p>
              </text:list-item>
              <text:list-item text:style-override="id1-3-2-1-1-5-4">
                <text:number>•</text:number>
                <text:p text:style-name="al">dat het aantal mishandelingen is gestegen waarbij er een toename is in de intensiteit van het toegepaste geweld;</text:p>
              </text:list-item>
              <text:list-item text:style-override="id1-3-2-1-1-5-5">
                <text:number>•</text:number>
                <text:p text:style-name="al">de omstandigheid dat, ondanks alle genomen maatregelen, de (gewapende) geweldsdelicten nog steeds vaak voorkomen; </text:p>
              </text:list-item>
              <text:list-item text:style-override="id1-3-2-1-1-5-6">
                <text:number>•</text:number>
                <text:p text:style-name="al">de omstandigheid dat de politie ook in de afgelopen periode meerdere wapens heeft aangetroffen en er blijkbaar nog steeds wapens in de aangewezen gebieden voorhanden zijn; </text:p>
              </text:list-item>
              <text:list-item text:style-override="id1-3-2-1-1-5-7">
                <text:number>•</text:number>
                <text:p text:style-name="al">dat bij de aanpak van ondermijning blijkt dat ook daar wapenbezit een rol speelt; </text:p>
              </text:list-item>
              <text:list-item text:style-override="id1-3-2-1-1-5-8">
                <text:number>•</text:number>
                <text:p text:style-name="al">dat de verharding van de criminaliteit toeneemt. Inzet van excessief geweld wordt niet geschuwd; </text:p>
              </text:list-item>
              <text:list-item text:style-override="id1-3-2-1-1-5-9">
                <text:number>•</text:number>
                <text:p text:style-name="al">dat door de toename van het excessieve geweld in de regio en ook in Nissewaard het noodzakelijk is dat de burgemeester maatregelen treft;</text:p>
              </text:list-item>
              <text:list-item text:style-override="id1-3-2-1-1-5-10">
                <text:number>•</text:number>
                <text:p text:style-name="al">dat het gebruik van excessief geweld door criminelen de openbare orde ernstig verstoort en hierdoor de openbare orde en veiligheid ernstig schaadt; </text:p>
              </text:list-item>
              <text:list-item text:style-override="id1-3-2-1-1-5-11">
                <text:number>•</text:number>
                <text:p text:style-name="al">dat de burgemeester de bevoegdheid heeft om bij verstoring van de openbare orde door de aanwezigheid van wapens, dan wel bij ernstige vrees voor het ontstaan daarvan, gebieden aan te wijzen als veiligheidsrisicogebied en op die manier de officier van justitie in staat te stellen in die gebieden de controlebevoegdheden als bedoeld in de artikelen 50, 51 en 52 van de Wet wapens en munitie te doen gelasten;</text:p>
              </text:list-item>
              <text:list-item text:style-override="id1-3-2-1-1-5-12">
                <text:number>•</text:number>
                <text:p text:style-name="al">dat de met dit besluit te dienen belangen van handhaving van de openbare veiligheid, het voorkomen van wanordelijkheden en van strafbare feiten en de bescherming van de gezondheid in het onderhavige geval worden geacht zwaarder te wegen dan het individuele belang van inwoners onder meer voor wat betreft de bescherming van de persoonlijke levenssfeer;</text:p>
              </text:list-item>
              <text:list-item text:style-override="id1-3-2-1-1-5-13">
                <text:number>•</text:number>
                <text:p text:style-name="al">dat zich in de aan te wijzen veiligheidsrisicogebieden in de afgelopen maanden meerdere geweldsincidenten hebben voorgedaan waarbij minderjarige jongeren als dader of slachtoffer betrokken waren en waarbij messen en andere (steek)wapens werden gebruikt, zodat de aanwijzing van die gebieden als veiligheidsrisicogebied nodig is om de openbare orde en veiligheid aldaar te kunnen herstellen en waarborgen;</text:p>
              </text:list-item>
              <text:list-item text:style-override="id1-3-2-1-1-5-14">
                <text:number>•</text:number>
                <text:p text:style-name="al">dat de aanwijzing van de veiligheidsrisicogebieden tijdelijk zal zijn en wel voor de duur van een jaar;</text:p>
              </text:list-item>
              <text:list-item text:style-override="id1-3-2-1-1-5-15">
                <text:number>•</text:number>
                <text:p text:style-name="al">dat deze periode nodig wordt geacht om herhaald en regelmatig gebruik te kunnen maken van de door de aanwijzing van de veiligheidsrisicogebieden verkregen bevoegdheden om de openbare orde en veiligheid te kunnen herstellen;</text:p>
              </text:list-item>
              <text:list-item text:style-override="id1-3-2-1-1-5-16">
                <text:number>•</text:number>
                <text:p text:style-name="al">dat het Aanwijzingsbesluit veiligheidsrisicogebieden Nissewaard geldt tot en met 16 juli 2027;</text:p>
              </text:list-item>
            </text:list>
            <text:p text:style-name="al">
            <text:span text:style-name="nadrukcur">besluit het volgende vast te stellen:</text:span>
          </text:p>
            <text:p text:style-name="al">Aanwijzingsbesluit veiligheidsrisicogebieden Nissewaard 17 juli 2026 tot en met 16 juli 202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Gebiedsaanwijzing</text:p>
            <text:p text:style-name="al">De volgende gebieden worden aangewezen als veiligheidsrisicogebied, zoals weergegeven op de in Bijlage 1 bijgevoegde kaart, die deel uitmaakt van dit besluit: </text:p>
            <text:list text:style-name="id1-3-2-2-1-3">
              <text:list-item text:style-override="id1-3-2-2-1-3-1">
                <text:number>•</text:number>
                <text:p text:style-name="al">
                <text:span text:style-name="nadrukondlijn">Gebied A</text:span>: omsloten door en inclusief: de Schenkelweg, watergang ten zuiden van de Fietsenmaker en ten zuiden van de Hekelingseweg, Hekelingseweg, Vierambachtenboezem, Beneden Molendijk (noordzijde speelplaats);</text:p>
              </text:list-item>
              <text:list-item text:style-override="id1-3-2-2-1-3-2">
                <text:number>•</text:number>
                <text:p text:style-name="al">
                <text:span text:style-name="nadrukondlijn">Gebied B</text:span>: omsloten door en inclusief: watergang achterzijde Kiwigaard, watergang Beverveen, watergang achterzijde Hulstrand, groenstrook Hekelingsweg incl fietspad thv Saturnusstraat, Aspergedreef, fietspad Rammenasdreef;</text:p>
              </text:list-item>
              <text:list-item text:style-override="id1-3-2-2-1-3-3">
                <text:number>•</text:number>
                <text:p text:style-name="al">
                <text:span text:style-name="nadrukondlijn">Gebied C</text:span>: omsloten door en inclusief: watergang Akkerdonk, Saffraandonk, Majoraandonk, Meeldijk, Akkersweg ;</text:p>
              </text:list-item>
            </text:list>
            <text:p text:style-name="al">Voor de motivering van de aanwijzing van deze gebieden wordt verwezen naar Bijlage 2.</text:p>
          </text:section>
          <text:section text:name="artikel_id1-3-2-2-2" text:style-name="artikel">
            <text:p text:style-name="artikel_kop_titel"><text:span text:style-name="artikel_kop_label">Artikel</text:span> <text:span text:style-name="artikel_kop_nr">2</text:span> Inwerkingtreding</text:p>
            <text:p text:style-name="al">Dit aanwijzingsbesluit treedt in werking met ingang van 17 juli 2026, en geldt tot en met 16 juli 2027.</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Aanwijzingsbesluit veiligheidsrisicogebieden Nissewaard 17 juli 2026 tot en met 16 juli 2027.</text:p>
          </text:section>
        </text:section>
        <text:section text:name="regeling-sluiting_id1-3-2-3" text:style-name="regeling-sluiting">
          <text:section text:name="ondertekening_id1-3-2-3-1">
            <text:p><text:span text:style-name="functie">Aldus vastgesteld door de burgemeester van de gemeente Nissewaard op 14 juli 2026</text:span></text:p>
          </text:section>
          <text:section text:name="ondertekening_id1-3-2-3-2">
            <text:p><text:span text:style-name="functie"/></text:p>
            <text:p><text:span text:style-name="functie">De burgemeester,</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Bezwaar en voorlopige voorziening:</text:p>
          <text:p text:style-name="al">Op grond van de Algemene wet bestuursrecht kan een belanghebbende binnen zes weken na bekendmaking bezwaar maken bij de burgemeester van de gemeente Nissewaard, postbus 25, 3200 AA Spijkenisse. Het bezwaarschrift bevat in ieder geval naam en adres, dagtekening, kenmerk of omschrijving van het besluit en de gronden waarop het bezwaar is gebaseerd. Daarnaast moet een kopie van het besluit waartegen het bezwaar zich richt worden meegezonden.</text:p>
          <text:p text:style-name="al">Indien u op korte termijn wilt voorkomen dat ik uitvoering geef aan het besluit, dan kunt u de Voorzieningenrechter van de Rechtbank Rotterdam, sector bestuursrecht, postbus 50951, 3007 BM Rotterdam, vragen een voorlopige voorziening te treffen. Een verzoek om een voorlopige voorziening kunt u alleen indienen als u ook bezwaar hebt gemaakt. Bovendien moet er sprake zijn van een spoedeisend belang. Let op: voor het indienen van een verzoek om een voorlopige voorziening is griffierecht verschuldigd.</text:p>
        </text:section>
        <text:section text:name="bijlage_id1-3-2-5" text:style-name="bijlage">
          <text:p text:style-name="bijlage_top"/>
          <text:p text:style-name="hoofdstuk_kop"><text:span text:style-name="label">Bijlage</text:span> <text:span text:style-name="nr">1:</text:span>  Kaart Veiligheidsrisicogebieden</text:p>
          <text:p text:style-name="al">
          <draw:frame><draw:text-box><text:section text:name="plaatje_id1-3-2-5-2-1" text:style-name="plaatje">
            <text:p text:style-name="illustratie_id1-3-2-5-2-1-1"><draw:frame draw:style-name="illustratie_id1-3-2-5-2-1-1" text:anchor-type="paragraph" svg:width="153mm" svg:height="117.39622641509433mm"><draw:image xlink:href="Pictures/Afbeelding1i1ca46c98-b57f-4b8a-a373-65e9bd4587ff.png" xlink:type="simple"/></draw:frame></text:p>
          </text:section></draw:text-box></draw:frame>
        </text:p>
          <text:p text:style-name="al"/>
        </text:section>
        <text:section text:name="bijlage_id1-3-2-6" text:style-name="bijlage">
          <text:p text:style-name="bijlage_top"/>
          <text:p text:style-name="hoofdstuk_kop"><text:span text:style-name="label">Bijlage</text:span> <text:span text:style-name="nr">2</text:span> Evaluatie aanwijzing veiligheidsrisicogebieden 15-03-2025 t/m 16-03-2026 </text:p>
          <text:p text:style-name="al">[Deze bijlage kunt u aan de linkerzijde bij de externe bijlage downloa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35643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3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3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ssewaard</meta:user-defined>
    <meta:user-defined meta:name="OVERHEID.Informatietype/DC.type">officiële publicatie</meta:user-defined>
    <meta:user-defined meta:name="OVERHEIDop.Rubriek/DC.type">ander besluit van algemene strekking</meta:user-defined>
    <meta:user-defined meta:name="OVERHEID.Gemeente/DCTERMS.publisher">Nissewaard</meta:user-defined>
    <meta:user-defined meta:name="OVERHEID.Gemeente/OVERHEID.authority">Nissewaard</meta:user-defined>
    <meta:user-defined meta:name="OVERHEID.TaxonomieBeleidsagendaDecentraal/OVERHEID.category">Openbare orde en veiligheid | Organisatie en beleid</meta:user-defined>
    <meta:user-defined meta:name="DC.source">artikel 151b van de Gemeentewet]|[1.0:c:BWBR0005416&amp;artikel=151b&amp;g=2026-06-04</meta:user-defined>
    <meta:user-defined meta:name="DC.source">artikel 2:76 van Algemene plaatselijke verordening Nissewaard]|[https://lokaleregelgeving.overheid.nl/CVDR639813/8#hoofdstuk_2._paragraaf_12_artikel_2:76</meta:user-defined>
    <meta:user-defined meta:name="OVERHEIDop.referentienummer">4964060   </meta:user-defined>
    <meta:user-defined meta:name="DCTERMS.alternative">Aanwijzingsbesluit veiligheidsrisicogebieden Nissewaard 17 juli 2026 tot en met 16 juli 2027</meta:user-defined>
    <dc:language>nl</dc:language>
    <meta:user-defined meta:name="OVERHEIDop.locatietype/OVERHEIDop.gebiedsmarkering">Buurt</meta:user-defined>
    <meta:user-defined meta:name="OVERHEIDop.locatietype/OVERHEIDop.gebiedsmarkering">Vlak</meta:user-defined>
    <meta:user-defined meta:name="OVERHEIDop.locatietype/OVERHEIDop.gebiedsmarkering">Wijk</meta:user-defined>
    <meta:user-defined meta:name="DC.title">Besluit van de burgemeester van de gemeente Nissewaard tot aanwijzing van gebieden waar de politie bagage, tassen, vervoermiddelen of kleding op wapens of munitie mag onderzoeken (Aanwijzingsbesluit veiligheidsrisicogebieden Nissewaard 17 juli maart 2026 tot en met 16 juli 2027)</meta:user-defined>
    <meta:user-defined meta:name="DCTERMS.W3CDTF/DCTERMS.available">2026-07-28</meta:user-defined>
    <meta:user-defined meta:name="DCTERMS.W3CDTF/OVERHEIDop.jaargang">2026</meta:user-defined>
    <meta:user-defined meta:name="OVERHEIDop.publicationIssue">356436</meta:user-defined>
    <meta:user-defined meta:name="OVERHEIDop.betreftRegeling">CVDR765041_1</meta:user-defined>
    <meta:user-defined meta:name="OVERHEIDop.GmbID/DC.identifier">gmb-2026-356436</meta:user-defined>
    <meta:user-defined meta:name="xs:date/OVERHEIDop.startdatum">2026-07-29</meta:user-defined>
    <meta:user-defined meta:name="xs:date/OVERHEIDop.einddatum">2027-07-17</meta:user-defined>
    <meta:user-defined meta:name="OVERHEIDop.versieInformatie"/>
  </office:meta>
</office:document-meta>
</file>