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Oosterhornhaven te Farm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juli 2026 heeft de gemeente Eemsdelta een aanvraag ontvangen voor het bouwen van een utiliteitencorridor Haven-skyNRG op de locatie Oosterhornhaven te Farms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643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612</meta:user-defined>
    <meta:user-defined meta:name="DCTERMS.abstract">9 juli 2026 voor het bouwen van een utiliteitencorridor Haven-skyNRG op de locatie Oosterhornhaven te Farmsum.</meta:user-defined>
    <dc:language>nl</dc:language>
    <meta:user-defined meta:name="OVERHEIDop.locatietype/OVERHEIDop.gebiedsmarkering">Vlak</meta:user-defined>
    <meta:user-defined meta:name="DC.title">Kennisgeving ontvangst aanvraag omgevingsvergunning Oosterhornhaven te Farms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6430</meta:user-defined>
    <meta:user-defined meta:name="OVERHEIDop.GmbID/DC.identifier">gmb-2026-356430</meta:user-defined>
    <meta:user-defined meta:name="OVERHEIDop.versieInformatie"/>
  </office:meta>
</office:document-meta>
</file>