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Heringaweg 6 F te Haarlem, DSO nummer 2026071600494, zaaknummer ODIJ-Z-26-18559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lassen van metalen op de locatie Heringaweg 6 F te Haarlem. Tevens heeft u informatie aangeleverd voor de activiteit:
- Garage, autoschadeherstelbedrijf, autowasstraat of carrosseriebouw;
- Reinigen, lijmen en coaten van diverse materialen.</text:p>
            <text:p text:style-name="common-al"/>
            <text:p text:style-name="common-al">
            <text:span text:style-name="nadrukvet">Waarom publiceert Omgevingsdienst IJmond dit bericht?</text:span>
          </text:p>
            <text:p text:style-name="common-al"> Dit bericht heeft uitsluitend een informatief karakter. Voor de activiteit lassen van metalen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640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0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0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Heringaweg 6 F te Haarlem, DSO nummer 2026071600494, zaaknummer ODIJ-Z-26-185594</meta:user-defined>
    <meta:user-defined meta:name="DCTERMS.W3CDTF/DCTERMS.available">2026-07-24</meta:user-defined>
    <meta:user-defined meta:name="DCTERMS.W3CDTF/OVERHEIDop.jaargang">2026</meta:user-defined>
    <meta:user-defined meta:name="OVERHEIDop.publicationIssue">356409</meta:user-defined>
    <meta:user-defined meta:name="OVERHEIDop.GmbID/DC.identifier">gmb-2026-356409</meta:user-defined>
    <meta:user-defined meta:name="OVERHEIDop.versieInformatie"/>
  </office:meta>
</office:document-meta>
</file>