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Weststraat 38, 4301BX Zierikzee    - het vervangen van kozijnen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vervangen van kozijnenZaaknummer: 1721065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56371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37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37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1207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Weststraat 38, 4301BX Zierikzee    - het vervangen van kozijnenAanvraag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371</meta:user-defined>
    <meta:user-defined meta:name="OVERHEIDop.GmbID/DC.identifier">gmb-2026-356371</meta:user-defined>
    <meta:user-defined meta:name="OVERHEIDop.versieInformatie"/>
  </office:meta>
</office:document-meta>
</file>