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eate Griene te Goingarijp: aanvraag omgevingsvergunning voor het afgraven van het depot. (Z.90768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7-2026 is een omgevingsvergunning aangevraagd voor deze locatie. De aanvraag omvat het afgraven van het depot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5635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5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5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ruimtelijke ordening</meta:user-defined>
    <meta:user-defined meta:name="OVERHEIDop.referentienummer">Z.907684</meta:user-defined>
    <dc:language>nl</dc:language>
    <meta:user-defined meta:name="OVERHEIDop.locatietype/OVERHEIDop.gebiedsmarkering">Vlak</meta:user-defined>
    <meta:user-defined meta:name="DC.title">Greate Griene te Goingarijp: aanvraag omgevingsvergunning voor het afgraven van het depot. (Z.907684)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357</meta:user-defined>
    <meta:user-defined meta:name="OVERHEIDop.GmbID/DC.identifier">gmb-2026-356357</meta:user-defined>
    <meta:user-defined meta:name="OVERHEIDop.versieInformatie"/>
  </office:meta>
</office:document-meta>
</file>