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Kids Fun The Blessing, Vredenburgplein te Utrech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
            <text:span text:style-name="nadrukvet">Betreft aanvraag onder zaaknummer: GU-Z2026-0060759</text:span>
          </text:p>
            <text:p text:style-name="common-al">
            <text:span text:style-name="nadrukvet">Algemene kenmerken van het evenement:</text:span>
          </text:p>
            <text:p text:style-name="common-al">Naam evenement: Kids Fun The Blessing</text:p>
            <text:p text:style-name="common-al">Locatie: Vredenburgplein te Utrecht</text:p>
            <text:p text:style-name="common-al">
            <text:span text:style-name="nadrukvet">Data en tijden evenement</text:span>:</text:p>
            <text:p text:style-name="common-al">Het evenement is op de onderstaande dagen en tijdstippen:</text:p>
            <text:p text:style-name="common-al">Op zondag 13 september 2026 14:00 uur t/m zondag 13 september 2026 16:00 uur</text:p>
            <text:p text:style-name="common-al">Opbouw vanaf zondag 13 september 2026 13:00 uur t/m zondag 13 september 2026 17:00 uur</text:p>
            <text:p text:style-name="common-al">Afbouw vanaf zondag 13 oktober 2026 13:00 uur t/m zondag 13 oktober 2026 17:00 uur</text:p>
            <text:p text:style-name="common-al">Op zondag 18 oktober 2026 14:00 uur t/m zondag 18 oktober 2026 16:00 uur</text:p>
            <text:p text:style-name="common-al">Opbouw vanaf zondag 18 september 2026 13:00 uur t/m zondag 18 september 2026 17:00 uur</text:p>
            <text:p text:style-name="common-al">Afbouw vanaf zondag 18 oktober 2026 13:00 uur t/m zondag 18 oktober 2026 17:00 uur</text:p>
            <text:p text:style-name="common-al">De volgende bijzonderheden zijn van toepassing op deze aanvraag:</text:p>
            <text:list text:style-name="id1-3-2-1-1-15">
              <text:list-item text:style-override="id1-3-2-1-1-15-1">
                <text:number>•</text:number>
                <text:p text:style-name="al">Bouwsels</text:p>
              </text:list-item>
            </text:list>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20">
              <text:list-item text:style-override="id1-3-2-1-1-20-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56341</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341</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341</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6-0060759</meta:user-defined>
    <meta:user-defined meta:name="DCTERMS.abstract">Toelichting: Kids Fun The Blessing</meta:user-defined>
    <dc:language>nl</dc:language>
    <meta:user-defined meta:name="OVERHEIDop.locatietype/OVERHEIDop.gebiedsmarkering">Punt</meta:user-defined>
    <meta:user-defined meta:name="DC.title">Aangevraagde evenementenvergunningen, Kids Fun The Blessing, Vredenburgplein te Utrecht</meta:user-defined>
    <meta:user-defined meta:name="DCTERMS.W3CDTF/DCTERMS.available">2026-07-24</meta:user-defined>
    <meta:user-defined meta:name="DCTERMS.W3CDTF/OVERHEIDop.jaargang">2026</meta:user-defined>
    <meta:user-defined meta:name="OVERHEIDop.publicationIssue">356341</meta:user-defined>
    <meta:user-defined meta:name="OVERHEIDop.GmbID/DC.identifier">gmb-2026-356341</meta:user-defined>
    <meta:user-defined meta:name="OVERHEIDop.versieInformatie"/>
  </office:meta>
</office:document-meta>
</file>