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Bergseweg 3, 3633AJ Vreeland - het plaatsen van een dakkapel op het voor- en achte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plaatsen van een dakkapel op het voor- en achterdakvlak van de woning op de locatie Bergseweg 3, 3633AJ Vreeland.</text:p>
            <text:p text:style-name="common-al">Datum besluit: 22 juli 2026</text:p>
            <text:p text:style-name="common-al">Zaaknummer: Z2026-00001515</text:p>
            <text:p text:style-name="common-al">U kunt bezwaar maken tot en met 2 september 2026</text:p>
            <text:p text:style-name="common-al">
            <text:span text:style-name="nadrukvet">Inzien</text:span>
          </text:p>
            <text:p text:style-name="common-al">U kunt de documenten met zaaknummer Z2026-00001515 tot 2 september 2026 inzien. Dit kan via de knop 'Bekijk documenten' aan de linkerkant van deze pagina, onder het kopje 'Extra informatie'. U kunt ook de link jeleefomgeving.nl/inzien/823214527/4bf53d1c-e20d-44da-8c9d-e0e186afbcb3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5633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3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3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15</meta:user-defined>
    <meta:user-defined meta:name="DCTERMS.abstract">Betreft: Beschikking op aanvraag op locatie Bergseweg 3, 3633AJ Vreeland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Bergseweg 3, 3633AJ Vreeland - het plaatsen van een dakkapel op het voor- en achterdakvlak van de woning</meta:user-defined>
    <meta:user-defined meta:name="OVERHEIDop.datumEindeReactietermijn">2026-09-02</meta:user-defined>
    <meta:user-defined meta:name="OVERHEIDop.terinzageleggingBG">https://jeleefomgeving.nl/inzien/823214527/4bf53d1c-e20d-44da-8c9d-e0e186afbcb3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331</meta:user-defined>
    <meta:user-defined meta:name="OVERHEIDop.GmbID/DC.identifier">gmb-2026-356331</meta:user-defined>
    <meta:user-defined meta:name="OVERHEIDop.versieInformatie"/>
  </office:meta>
</office:document-meta>
</file>