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een nieuw kozijn, Westvest 55 2611AZ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2-07-2026 </text:p>
            <text:p text:style-name="common-al">Westvest 55 2611AZ Delft | het plaatsen van een nieuw kozijn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865.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5629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9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9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865</meta:user-defined>
    <meta:user-defined meta:name="DCTERMS.abstract">12777 VvE Westvest II omgevingsvergunning</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plaatsen van een nieuw kozijn, Westvest 55 2611AZ Delft</meta:user-defined>
    <meta:user-defined meta:name="DCTERMS.W3CDTF/DCTERMS.available">2026-07-24</meta:user-defined>
    <meta:user-defined meta:name="DCTERMS.W3CDTF/OVERHEIDop.jaargang">2026</meta:user-defined>
    <meta:user-defined meta:name="OVERHEIDop.publicationIssue">356297</meta:user-defined>
    <meta:user-defined meta:name="OVERHEIDop.GmbID/DC.identifier">gmb-2026-356297</meta:user-defined>
    <meta:user-defined meta:name="OVERHEIDop.versieInformatie"/>
  </office:meta>
</office:document-meta>
</file>