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Melding Besluit activiteiten leefomgeving (Bal) – Schijndelse Heide 6 in Sint-Oeden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 </text:p>
            <text:p text:style-name="common-al">Voor:  het wijzigen van een veehouderij </text:p>
            <text:p text:style-name="common-al">Locatie: Schijndelse Heide 7, 5491 TG Sint-Oedenrode</text:p>
            <text:p text:style-name="common-al">DSO-kenmerk: 2026052100236</text:p>
            <text:p text:style-name="common-al">Zaaknummer:  Z/505918</text:p>
            <text:p text:style-name="common-al">Datum ontvangen:  21 mei 2026 </text:p>
            <text:p text:style-name="common-al">Tegen deze melding kan geen bezwaar worden gemaak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5629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9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9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5918</meta:user-defined>
    <dc:language>nl</dc:language>
    <meta:user-defined meta:name="OVERHEIDop.locatietype/OVERHEIDop.gebiedsmarkering">Adres</meta:user-defined>
    <meta:user-defined meta:name="DC.title">Gemeente Meierijstad – Melding Besluit activiteiten leefomgeving (Bal) – Schijndelse Heide 6 in Sint-Oedenrode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290</meta:user-defined>
    <meta:user-defined meta:name="OVERHEIDop.GmbID/DC.identifier">gmb-2026-356290</meta:user-defined>
    <meta:user-defined meta:name="OVERHEIDop.versieInformatie"/>
  </office:meta>
</office:document-meta>
</file>