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GEBRUIK OPENBARE WEG – BAARZENSTRAAT 77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al"/>
            <text:p text:style-name="tussenkopcur">- Baarzenstraat 77, 5262 GE Vught, container plaatsen van 21-7-2026 t/m 29-7-2026, Z26 - 310447, </text:p>
            <text:p text:style-name="al"/>
            <text:p text:style-name="tussenkopcur">De ontheffing is verzonden op 22 juli 2026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56285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28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28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GEMEENTE VUGHT – GEBRUIK OPENBARE WEG – BAARZENSTRAAT 77, VUGHT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285</meta:user-defined>
    <meta:user-defined meta:name="OVERHEIDop.GmbID/DC.identifier">gmb-2026-356285</meta:user-defined>
    <meta:user-defined meta:name="OVERHEIDop.versieInformatie"/>
  </office:meta>
</office:document-meta>
</file>