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kappen van 12 knotwilgen met herplantplicht - aan het fietspad tussen Eldersveld, Jonkersveld en Rietveld in 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Omgevingswet de volgende aanvraag hebben verleend</text:p>
            <text:p text:style-name="common-al">
            <text:span text:style-name="nadrukvet">Besluit aanvr. beschikking behandelen aan het fietspad tussen Eldersveld, Jonkersveld en Rietveld in Roden, het kappen van 12 knotwilgen met herplantplicht, verleend op 22 juli    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5627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7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7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888</meta:user-defined>
    <meta:user-defined meta:name="DCTERMS.abstract">Gemeente Noordenveld - besluit voor: het kappen van 12 knotwilgen met herplantplicht - aan het fietspad tussen Eldersveld, Jonkersveld en Rietveld in Roden</meta:user-defined>
    <dc:language>nl</dc:language>
    <meta:user-defined meta:name="OVERHEIDop.locatietype/OVERHEIDop.gebiedsmarkering">Punt</meta:user-defined>
    <meta:user-defined meta:name="DC.title">Gemeente Noordenveld - aanvr. beschikking behandelen - het kappen van 12 knotwilgen met herplantplicht - aan het fietspad tussen Eldersveld, Jonkersveld en Rietveld in Rod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6276</meta:user-defined>
    <meta:user-defined meta:name="OVERHEIDop.GmbID/DC.identifier">gmb-2026-356276</meta:user-defined>
    <meta:user-defined meta:name="OVERHEIDop.versieInformatie"/>
  </office:meta>
</office:document-meta>
</file>