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inervalaan 18-2 1077N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twee muurdoorbraken en het legaliseren van één muurdoorbraak</text:p>
            <text:p text:style-name="common-al">Besluit: verleend</text:p>
            <text:p text:style-name="common-al">Besluit verzonden op: 21-07-2026</text:p>
            <text:p text:style-name="common-al">Zaakadres: Minervalaan 18-2 1077NX Amsterdam</text:p>
            <text:p text:style-name="common-al">Zaaknummer: Z2026-012667</text:p>
            <text:p text:style-name="common-al">DSO-nummer: 202603190135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266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627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7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7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2667</meta:user-defined>
    <meta:user-defined meta:name="DCTERMS.abstract">maken van twee muurdoorbraken en het legaliseren van één muurdoorbra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inervalaan 18-2 1077NX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274</meta:user-defined>
    <meta:user-defined meta:name="OVERHEIDop.GmbID/DC.identifier">gmb-2026-356274</meta:user-defined>
    <meta:user-defined meta:name="OVERHEIDop.versieInformatie"/>
  </office:meta>
</office:document-meta>
</file>