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en technisch) Elsenerstraat 47- 001, 002, 101, 102, 103 en 201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21 juli 2026 een besluit genomen op de aanvraag met zaaknummer Z2026-00002002 voor het verbouwen van een pand tot 6 appartementen op de locatie Elsenerstraat 47- 001, 002, 101, 102, 103 en 201 in Rijssen (buitenplanse omgevingsplanactiviteit). De vergunning is toegekend.</text:p>
            <text:p text:style-name="common-al">
            <text:span text:style-name="nadrukvet">Procedure </text:span>
          </text:p>
            <text:p text:style-name="common-al">Indien u belanghebbende bent kunt u bezwaar maken tegen het besluit. Vermeldt u daarbij het hierboven genoemde zaaknummer. De termijn voor het indienen van een bezwaar bedraagt 6 weken en eindigt op 2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5626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6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6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2002</meta:user-defined>
    <meta:user-defined meta:name="DCTERMS.abstract">Elsenerstraat 47- 001, 002, 101, 102, 103 en 201 in Rijssen, het verbouwen van een pand tot 6 appartementen</meta:user-defined>
    <dc:language>nl</dc:language>
    <meta:user-defined meta:name="DC.title">Kennisgeving besluit op aanvraag omgevingsvergunning (omgevingsplan en technisch) Elsenerstraat 47- 001, 002, 101, 102, 103 en 201 in Rijssen</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Afwijkvergunning|exb-2026-26593</meta:user-defined>
    <meta:user-defined meta:name="OVERHEIDop.publicationIssue">356266</meta:user-defined>
    <meta:user-defined meta:name="OVERHEIDop.GmbID/DC.identifier">gmb-2026-356266</meta:user-defined>
    <meta:user-defined meta:name="OVERHEIDop.versieInformatie"/>
  </office:meta>
</office:document-meta>
</file>