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c067008f-4799-4b14-a8d1-285f89bd29fb.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wijzingsbesluit vergunningparkeren en betaald parkeren Waterfront-De Eilanden (uitbreiding)</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pan text:style-name="nadrukvet">Besluit tot aanwijzing van weggedeelten in Waterfront-De Eilanden die bestemd zijn voor vergunningparkeren en betaald parkeren</text:span>
          </text:p>
            <text:p text:style-name="al"/>
            <text:p text:style-name="al">Burgemeester en wethouders van de gemeente Harderwijk zijn op grond van artikel 225 Gemeentewet jo. artikel 7.1 Verordening fysieke leefomgeving bevoegd om weggedeelten en terreinen die bestemd zijn voor het parkeren door vergunninghouders alsmede de tijdstippen waarop het parkeren aan vergunninghouders is toegestaan aan te wijzen.</text:p>
            <text:p text:style-name="al"/>
            <text:p text:style-name="al">Burgemeester en wethouders van de gemeente Harderwijk zijn op grond van artikel 225 Gemeentewet jo. artikel 8 van de Verordening parkeerbelastingen bevoegd om de plaatsen waar, het tijdstip en de wijze waarop tegen betaling van de parkeerbelastingen als bedoeld in artikel 2, onderdeel a, van de verordening parkeerbelastingen 2026 mag worden geparkeerd, aan te wijzen.</text:p>
            <text:p text:style-name="al"/>
            <text:p text:style-name="al">Gelet op het voorstel aan burgemeester en wethouders van 8 juli 2026, nummer 02430000264810 / 02430000914768, besluiten wij als volgt:</text:p>
            <text:p text:style-name="al"/>
            <text:p text:style-name="al">
            <text:span text:style-name="nadrukvet"/>
          </text:p>
            <text:p text:style-name="al">
            <text:span text:style-name="nadrukvet">Besluit:</text:span>
          </text:p>
            <text:p text:style-name="al"/>
            <text:p text:style-name="al">1. De volgende straten, zoals weergegeven op onderstaande tekening, aan te wijzen als gebied bestemd voor het parkeren door vergunninghouders alsmede als gebied waar betaald parkeren geldt:</text:p>
            <text:p text:style-name="al">a. Noorderhoofd (ten noorden van de Vuurbaak)</text:p>
            <text:p text:style-name="al">b. Waterstadboulevard (ten noorden van de Vuurbaak)</text:p>
            <text:p text:style-name="al">c. Brandaris</text:p>
            <text:p text:style-name="al"/>
            <text:p text:style-name="al">2. Het parkeren aan vergunninghouders is toegestaan alle dagen van de week van 0:00 tot 24:00 uur;</text:p>
            <text:p text:style-name="al"/>
            <text:p text:style-name="al">3. De parkeerbelasting is verschuldigd op alle dagen van 08:00 tot 21:00 uur. De parkeerbelasting kan worden voldaan door betaling via de beschikbaar gestelde parkeerapparatuur dan wel door betaling via een digitale parkeerapplicatie.</text:p>
            <text:p text:style-name="al"/>
            <text:p text:style-name="al">4. Dit besluit treedt in werking op 1 januari 2027.</text:p>
          </text:section>
        </text:section>
        <text:section text:name="regeling-sluiting_id1-3-2-3" text:style-name="regeling-sluiting">
          <text:section text:name="slotformulering_id1-3-2-3-1" text:style-name="slotformulering">
            <text:p text:style-name="al"/>
            <text:p text:style-name="al">Aldus vastgesteld door het college van burgemeester en wethouders d.d. 21 juli 2026</text:p>
            <text:p text:style-name="al">de heer C. Klaassen, loco-secretaris</text:p>
            <text:p text:style-name="al">de heer J. Joon, burgemeester</text:p>
            <text:p text:style-name="al"/>
            <text:p text:style-name="al"/>
            <text:p text:style-name="al">
            <draw:frame><draw:text-box><text:section text:name="plaatje_id1-3-2-3-1-7-1" text:style-name="plaatje">
              <text:p text:style-name="illustratie_id1-3-2-3-1-7-1-1"><draw:frame draw:style-name="illustratie_id1-3-2-3-1-7-1-1" text:anchor-type="paragraph" svg:width="153mm" svg:height="142.03018867924527mm"><draw:image xlink:href="Pictures/Afbeelding1ic067008f-4799-4b14-a8d1-285f89bd29fb.png" xlink:type="simple"/></draw:frame></text:p>
            </text:section></draw:text-box></draw:frame>
          </text:p>
            <text:p text:style-name="al"/>
            <text:p text:style-name="al"/>
            <text:p text:style-name="al">
            <text:span text:style-name="nadrukvet">Toelichting:</text:span>
          </text:p>
            <text:p text:style-name="al">Op 20 januari 2026 heeft het college besloten om parkeerregulering in te stellen in een deel van de buurt Waterfront-De Eilanden. De grens tussen het gereguleerde en niet-gereguleerde deel van de buurt ligt ter hoogte van de Vuurbaak. Bewoners van het niet-gereguleerde deel verwachten dat er een waterbedeffect ontstaat, met een extra verhoging van de parkeerdruk in het niet-gereguleerde deel tot gevolg. Daarom is door verschillende bewoners gevraagd om het reguleringsgebied uit te breiden. </text:p>
            <text:p text:style-name="al"/>
            <text:p text:style-name="al">Met dit voorstel wordt gehoor gegeven aan het verzoek van deze bewoners. Het reguleringsgebied wordt uitgebreid met de straten Waterstadboulevard (gedeelte ten noorden van de Vuurbaak), Noorderhoofd (eveneens het gedeelte ten noorden van de Vuurbaak) en Brandaris. Hiermee wordt het gereguleerde gebied in overeenstemming gebracht met de weergave in het omgevingsprogramma bouw en infrastructuur, onderdeel parkeren, dat in februari 2025 is vastgesteld.</text:p>
            <text:p text:style-name="al"/>
            <text:p text:style-name="al">Bewoners kunnen gebruik maken van parkeervergunningen. Parkeren zonder vergunning is strafbaar gesteld in artikel 24, lid 1 onder g van het RVV 1990. Bewoners die binnen het bij dit besluit aangewezen vergunninggebied wonen, komen in aanmerking voor een vergunning. Per adres worden maximaal 2 vergunningen uitgegeven, of zoveel minder als de aanvrager parkeergelegenheid op eigen terrein beschikbaar heeft. Voor een derde auto is parkeergelegenheid op P+R Zonneweide. Bezoekers kunnen betaald parkeren in het vergunninggebied.</text:p>
            <text:p text:style-name="al"/>
            <text:p text:style-name="al">Bezoekers kunnen gebruik maken van de bezoekersregeling dan wel zelfstandig betaald parkeren. Het parkeerregime geldt alleen op de openbare (gemeentelijke) parkeervakken. Op de particuliere parkeerterreinen is het parkeerregime niet van kracht.</text:p>
            <text:p text:style-name="al"/>
            <text:p text:style-name="al"/>
            <text:p text:style-name="al">
            <text:span text:style-name="nadrukvet">Mededelingen:</text:span>
          </text:p>
            <text:p text:style-name="al">Op grond van de Algemene wet bestuursrecht kunt u bij het college van burgemeester en wethouders van Harderwijk gemotiveerd bezwaar maken tegen dit besluit als u belanghebbende bent. U dient uw bezwaarschrift uiterlijk zes weken na de datum van bekendmaking op de elektronische Staatscourant van http://www.officielebekendmakingen.nl/ te sturen naar:</text:p>
            <text:p text:style-name="al">Burgemeester en wethouders gemeente Harderwijk</text:p>
            <text:p text:style-name="al">p/a secretariaat Bezwaarschriftencommissie</text:p>
            <text:p text:style-name="al">Postbus 1</text:p>
            <text:p text:style-name="al">3890 AA ZEEWOLDE</text:p>
            <text:p text:style-name="al"/>
            <text:p text:style-name="al">Het maken van bezwaar heeft geen schorsende werking (zie art. 6:16 Awb). De indiener van het bezwaar heeft echter wel de mogelijkheid om een voorlopige voorziening bij de rechtbank te vragen (bijvoorbeeld schorsing).</text:p>
            <text:p text:style-name="al"/>
            <text:p text:style-name="al">Tegen een besluit gebaseerd op gedelegeerde (belasting)wetgeving staat geen bezwaar en beroep open.</text:p>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7-1-1" style:parent-style-name="Standard">
      <style:paragraph-properties style:line-spacing="0mm" style:text-autospace="none" ofo:line-height="0.001cm"/>
    </style:style>
    <style:style style:family="graphic" style:name="illustratie_id1-3-2-3-1-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5620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0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20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arderwijk</meta:user-defined>
    <meta:user-defined meta:name="OVERHEID.Informatietype/DC.type">officiële publicatie</meta:user-defined>
    <meta:user-defined meta:name="OVERHEIDop.Rubriek/DC.type">overige overheidsinformatie</meta:user-defined>
    <meta:user-defined meta:name="OVERHEID.Gemeente/OVERHEID.authority">Harderwijk</meta:user-defined>
    <meta:user-defined meta:name="OVERHEID.Gemeente/DCTERMS.publisher">Harderwijk</meta:user-defined>
    <meta:user-defined meta:name="OVERHEID.TaxonomieBeleidsagendaDecentraal/OVERHEID.category">Verkeer | Organisatie en beleid</meta:user-defined>
    <meta:user-defined meta:name="OVERHEIDop.referentienummer">02430000264810 / 02430000914848 </meta:user-defined>
    <dc:language>nl</dc:language>
    <meta:user-defined meta:name="OVERHEIDop.locatietype/OVERHEIDop.gebiedsmarkering">Vlak</meta:user-defined>
    <meta:user-defined meta:name="DC.title">Aanwijzingsbesluit vergunningparkeren en betaald parkeren Waterfront-De Eilanden (uitbreiding)</meta:user-defined>
    <meta:user-defined meta:name="DCTERMS.W3CDTF/DCTERMS.available">2026-07-24</meta:user-defined>
    <meta:user-defined meta:name="DCTERMS.W3CDTF/OVERHEIDop.jaargang">2026</meta:user-defined>
    <meta:user-defined meta:name="OVERHEIDop.publicationIssue">356207</meta:user-defined>
    <meta:user-defined meta:name="OVERHEIDop.GmbID/DC.identifier">gmb-2026-356207</meta:user-defined>
    <meta:user-defined meta:name="OVERHEIDop.versieInformatie"/>
  </office:meta>
</office:document-meta>
</file>