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Opslaan van vloeistoffen in opslagtanks of in tankcontainers of verpakkin,Haimersweg 215, 7547 RR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west</text:p>
            <text:p text:style-name="last-al">De melding voor Opslaan van vloeistoffen in opslagtanks of in tankcontainers of verpakking op de locatie Haimersweg 215, 7547 RR Enschede (zaaknummer 0153Z2025122200019) is geaccepteerd op datum 1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5615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53Z2025122200019</meta:user-defined>
    <dc:language>nl</dc:language>
    <meta:user-defined meta:name="OVERHEIDop.locatietype/OVERHEIDop.gebiedsmarkering">Punt</meta:user-defined>
    <meta:user-defined meta:name="DC.title">Afhandeling Opslaan van vloeistoffen in opslagtanks of in tankcontainers of verpakkin,Haimersweg 215, 7547 RR Ensched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156</meta:user-defined>
    <meta:user-defined meta:name="OVERHEIDop.GmbID/DC.identifier">gmb-2026-356156</meta:user-defined>
    <meta:user-defined meta:name="OVERHEIDop.versieInformatie"/>
  </office:meta>
</office:document-meta>
</file>