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, het brandveilig gebruik van het bouwwerk, Oosteinde 168 2611SR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osteinde 168 2611SR Delft |het brandveilig gebruik van het bouwwerk, 21-07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of intrekking daarvan (en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56139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13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13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559</meta:user-defined>
    <meta:user-defined meta:name="DCTERMS.abstract">Oosteinde melding brandveilig gebruik</meta:user-defined>
    <dc:language>nl</dc:language>
    <meta:user-defined meta:name="OVERHEIDop.locatietype/OVERHEIDop.gebiedsmarkering">Vlak</meta:user-defined>
    <meta:user-defined meta:name="DC.title">Melding brandveilig gebruik, het brandveilig gebruik van het bouwwerk, Oosteinde 168 2611SR Delft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139</meta:user-defined>
    <meta:user-defined meta:name="OVERHEIDop.GmbID/DC.identifier">gmb-2026-356139</meta:user-defined>
    <meta:user-defined meta:name="OVERHEIDop.versieInformatie"/>
  </office:meta>
</office:document-meta>
</file>