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ude Peelstraat 97 5759PB Helenaveen</text:p>
      <text:section text:name="zakelijke-mededeling_id1-3-2" text:style-name="zakelijke-mededeling">
        <text:section text:name="zakelijke-mededeling-tekst_id1-3-2-1" text:style-name="zakelijke-mededeling-tekst">
          <text:section text:name="tekst_id1-3-2-1-1" text:style-name="tekst">
            <text:p text:style-name="common-al">Op 21-07-2026 heeft de gemeente een aanvraag ontvangen voor een omgevingsvergunning voor het realiseren van een agrarisch bouwwerk met nevenfuncties op de locatie Oude Peelstraat 97 5759PB Helenaveen. 
    De zaak is geregistreerd onder nummer HZ-2026-1128. De aanvraag gaat over de activiteit(en):</text:p>
            <text:p text:style-name="common-al">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5611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1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1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28</meta:user-defined>
    <meta:user-defined meta:name="DCTERMS.abstract">het realiseren van een agrarisch bouwwerk met nevenfuncties</meta:user-defined>
    <dc:language>nl</dc:language>
    <meta:user-defined meta:name="OVERHEIDop.locatietype/OVERHEIDop.gebiedsmarkering">Vlak</meta:user-defined>
    <meta:user-defined meta:name="DC.title">Kennisgeving ontvangst aanvraag omgevingsvergunning Oude Peelstraat 97 5759PB Helenaveen</meta:user-defined>
    <meta:user-defined meta:name="DCTERMS.W3CDTF/DCTERMS.available">2026-07-24</meta:user-defined>
    <meta:user-defined meta:name="DCTERMS.W3CDTF/OVERHEIDop.jaargang">2026</meta:user-defined>
    <meta:user-defined meta:name="OVERHEIDop.externeBijlage">Samenvatting 000 (2026072100935) (geanonimiseerd)|exb-2026-26585</meta:user-defined>
    <meta:user-defined meta:name="OVERHEIDop.externeBijlage">240080-001-004-PA (geanonimiseerd)|exb-2026-26586</meta:user-defined>
    <meta:user-defined meta:name="OVERHEIDop.externeBijlage">Bijlage 1 - Situatietekening (geanonimiseerd)|exb-2026-26587</meta:user-defined>
    <meta:user-defined meta:name="OVERHEIDop.publicationIssue">356112</meta:user-defined>
    <meta:user-defined meta:name="OVERHEIDop.GmbID/DC.identifier">gmb-2026-356112</meta:user-defined>
    <meta:user-defined meta:name="OVERHEIDop.versieInformatie"/>
  </office:meta>
</office:document-meta>
</file>