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extantweg 1, Amsterdam - Plaatsen accupakket - AsfaltNu C.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plaatsen van een accupakket om pieken in de stroomvraag van de installatie op te kunnen vangen.</text:p>
            <text:p text:style-name="common-al">Aanvrager: AsfaltNu C.V.</text:p>
            <text:p text:style-name="common-al">Zaaknummer: OD2026-0046225</text:p>
            <text:p text:style-name="common-al">DSO nummer: 2026071501890</text:p>
            <text:p text:style-name="common-al">Ontvangstdatum aanvraag: 15-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610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0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0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46225</meta:user-defined>
    <meta:user-defined meta:name="DCTERMS.abstract">ANA 1 - plaatsen accupakket</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Sextantweg 1, Amsterdam - Plaatsen accupakket - AsfaltNu C.V.</meta:user-defined>
    <meta:user-defined meta:name="DCTERMS.W3CDTF/DCTERMS.available">2026-07-24</meta:user-defined>
    <meta:user-defined meta:name="DCTERMS.W3CDTF/OVERHEIDop.jaargang">2026</meta:user-defined>
    <meta:user-defined meta:name="OVERHEIDop.publicationIssue">356103</meta:user-defined>
    <meta:user-defined meta:name="OVERHEIDop.GmbID/DC.identifier">gmb-2026-356103</meta:user-defined>
    <meta:user-defined meta:name="OVERHEIDop.versieInformatie"/>
  </office:meta>
</office:document-meta>
</file>