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Gouden Pand 4, 4a 9901EH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2 juli 2026 een besluit genomen op de aanvraag met zaaknummer Z2026-00003638 voor het bouwkundig versterken van het pand op de locatie Gouden Pand 4, 4a 9901EH Appingedam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608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08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08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638</meta:user-defined>
    <meta:user-defined meta:name="DCTERMS.abstract">22 juli 2026 verleend voor het bouwkundig versterken van het pand op de locatie Gouden Pand 4, 4a 9901EH Appingedam.</meta:user-defined>
    <dc:language>nl</dc:language>
    <meta:user-defined meta:name="OVERHEIDop.locatietype/OVERHEIDop.gebiedsmarkering">Vlak</meta:user-defined>
    <meta:user-defined meta:name="DC.title">Kennisgeving besluit op aanvraag omgevingsvergunning Gouden Pand 4, 4a 9901EH Appinge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6086</meta:user-defined>
    <meta:user-defined meta:name="OVERHEIDop.GmbID/DC.identifier">gmb-2026-356086</meta:user-defined>
    <meta:user-defined meta:name="OVERHEIDop.versieInformatie"/>
  </office:meta>
</office:document-meta>
</file>