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wijzigen van een vluchttrappenhuis aan Balthasar van der Polweg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lthasar van der Polweg Delft | het wijzigen van een vluchttrappenhuis | 21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557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5608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557</meta:user-defined>
    <meta:user-defined meta:name="DCTERMS.abstract">Vluchttrappenhuis Balthasar van der Polwe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wijzigen van een vluchttrappenhuis aan Balthasar van der Polweg Delft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081</meta:user-defined>
    <meta:user-defined meta:name="OVERHEIDop.GmbID/DC.identifier">gmb-2026-356081</meta:user-defined>
    <meta:user-defined meta:name="OVERHEIDop.versieInformatie"/>
  </office:meta>
</office:document-meta>
</file>