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Markt 2a in Dedems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07-2026</text:p>
            <text:p text:style-name="common-al">
            <text:span text:style-name="nadrukvet">Locatie:</text:span> Markt 2a in Dedemsvaart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1208967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896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560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8967</meta:user-defined>
    <meta:user-defined meta:name="DCTERMS.abstract">het saneren van de 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Melding Besluit activiteiten leefomgeving voor het saneren van de bodem, Markt 2a in Dedemsvaa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56026</meta:user-defined>
    <meta:user-defined meta:name="OVERHEIDop.GmbID/DC.identifier">gmb-2026-356026</meta:user-defined>
    <meta:user-defined meta:name="OVERHEIDop.versieInformatie"/>
  </office:meta>
</office:document-meta>
</file>