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mbtshalve uitschrijvingen uit de Basisregistratie personen (BR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pan text:style-name="nadrukvet">Kennisgeving</text:span>
          </text:p>
            <text:p text:style-name="al">Burgemeester en wethouders geven kennis van het feit dat onderstaande personen met onbekende bestemming zijn vertrokken van het adres waarop zij in Breda staan ingeschreven. Als gevolg hiervan hebben burgemeester en wethouders, met inachtneming van de geldende bepalingen uit de Wet basisregistratie personen, ambtshalve besloten tot opneming van het gegeven van vertrek van deze ingezetenen uit Nederland.</text:p>
            <text:p text:style-name="al">In onderstaande lijst is de datum van het besluit opgenomen. Het besluit is gestuurd naar het adres dat als laatste bekend is van deze personen.</text:p>
            <text:p text:style-name="al"/>
            <text:p text:style-name="al">J. Fehr, geboren 28 juli 2004, datum besluit 15 juli 2026</text:p>
            <text:p text:style-name="al">Foad Jamal Mohammed, geboren 1 juli 1999, datum besluit 15 juli 2026</text:p>
            <text:p text:style-name="al">G.J. Hermsen, geboren 27 januari 1957, datum besluit 16 juli 2026</text:p>
            <text:p text:style-name="al">M.E. Hermsen, geboren 7 mei 2019, datum besluit 16 juli 2026</text:p>
            <text:p text:style-name="al">N. Donderwinkel, geboren 15 maart 1984, datum besluit 16 juli 2026</text:p>
            <text:p text:style-name="al">C.N.C.M. Tigele, geboren 9 juli 2000, datum besluit 20 juli 2026</text:p>
            <text:p text:style-name="al">V. Bulhakova ,geboren 16 juli 2001, datum besluit 20 juli 2026</text:p>
            <text:p text:style-name="al">D. Ersebeek, geboren 29 januari 2003, datum besluit 20 juli 2026</text:p>
            <text:p text:style-name="al">A.M.R. Ayew, geboren 17 december 1989, datum besluit 20 juli 2026</text:p>
            <text:p text:style-name="al">H. El Gaoui, geboren 25 november 1992, datum besluit 20 juli 2026</text:p>
            <text:p text:style-name="al">R. Kramm, geboren 27 maart 1983, datum besluit 20 juli 2026</text:p>
            <text:p text:style-name="al">Vania Cheryl, geboren 10 februari 2002, datum besluit 20 juli 2026</text:p>
            <text:p text:style-name="al">T.P. Karadzhov, geboren 17 mei 1995, datum besluit 21 juli 2026</text:p>
            <text:p text:style-name="al"/>
            <text:p text:style-name="al">
            <text:span text:style-name="nadrukvet">Rechtsmiddelen</text:span>
          </text:p>
            <text:p text:style-name="al">Het is voor belanghebbenden mogelijk om tegen de hierboven genoemde besluiten op grond van de Algemene wet bestuursrecht een bezwaarschrift in te dienen. Dit moet binnen zes weken na de datum van het besluit schriftelijk ingediend worden en gericht zijn aan burgemeester en wethouders van de gemeente Breda, t.a.v. Adviescommissie bezwaarschriften, Postbus 90156, 4800 RH te Breda. De datum van het besluit staat voor elke belanghebbende in bovenstaande lijst. </text:p>
            <text:p text:style-name="al">In het ondertekende bezwaarschrift moet het volgende zijn opgenomen:</text:p>
            <text:p text:style-name="al">• naam, adres, telefoonnummer en e-mailadres;</text:p>
            <text:p text:style-name="al">• de datum waarop het bezwaarschrift wordt ingediend;</text:p>
            <text:p text:style-name="al">• een omschrijving van het besluit waartegen bezwaar wordt gemaakt (nummer Gemeenteblad);</text:p>
            <text:p text:style-name="al">• de redenen waarom bezwaar wordt gemaakt.</text:p>
            <text:p text:style-name="al">Als het bezwaarschrift door iemand anders dan de belanghebbende wordt ingediend, moet een volmacht worden meegestuurd. </text:p>
            <text:p text:style-name="al">Het bezwaarschrift kan ook per elektronisch formulier worden verzonden. Dit formulier is te vinden op www.breda.nl. Daar is ook meer informatie over bezwaarschriften te lezen.</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56004</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004</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004</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Breda</meta:user-defined>
    <meta:user-defined meta:name="OVERHEID.Informatietype/DC.type">officiële publicatie</meta:user-defined>
    <meta:user-defined meta:name="OVERHEIDop.Rubriek/DC.type">overige overheidsinformatie</meta:user-defined>
    <meta:user-defined meta:name="OVERHEID.Gemeente/OVERHEID.authority">Breda</meta:user-defined>
    <meta:user-defined meta:name="OVERHEID.Gemeente/DCTERMS.publisher">Breda</meta:user-defined>
    <meta:user-defined meta:name="OVERHEID.TaxonomieBeleidsagendaDecentraal/OVERHEID.category">Recht | Burgerlijk recht</meta:user-defined>
    <dc:language>nl</dc:language>
    <meta:user-defined meta:name="OVERHEIDop.locatietype/OVERHEIDop.gebiedsmarkering">Gemeente</meta:user-defined>
    <meta:user-defined meta:name="DC.title">Ambtshalve uitschrijvingen uit de Basisregistratie personen (BRP)</meta:user-defined>
    <meta:user-defined meta:name="DCTERMS.W3CDTF/DCTERMS.available">2026-07-24</meta:user-defined>
    <meta:user-defined meta:name="DCTERMS.W3CDTF/OVERHEIDop.jaargang">2026</meta:user-defined>
    <meta:user-defined meta:name="OVERHEIDop.publicationIssue">356004</meta:user-defined>
    <meta:user-defined meta:name="OVERHEIDop.GmbID/DC.identifier">gmb-2026-356004</meta:user-defined>
    <meta:user-defined meta:name="OVERHEIDop.versieInformatie"/>
  </office:meta>
</office:document-meta>
</file>