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Oosterstraat 2 Nijkerk, het aanbrengen van een signing bor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805</text:p>
            <text:p text:style-name="common-al">Ontvangen op 21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5996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9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96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Oosterstraat 2 Nijkerk, het aanbrengen van een signing bord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96</meta:user-defined>
    <meta:user-defined meta:name="OVERHEIDop.GmbID/DC.identifier">gmb-2026-355996</meta:user-defined>
    <meta:user-defined meta:name="OVERHEIDop.versieInformatie"/>
  </office:meta>
</office:document-meta>
</file>