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Domstraat 48 Nijkerkerveen, het verduurzam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789</text:p>
            <text:p text:style-name="common-al">Ontvangen op 20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597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7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7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Domstraat 48 Nijkerkerveen, het verduurzamen van de woning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76</meta:user-defined>
    <meta:user-defined meta:name="OVERHEIDop.GmbID/DC.identifier">gmb-2026-355976</meta:user-defined>
    <meta:user-defined meta:name="OVERHEIDop.versieInformatie"/>
  </office:meta>
</office:document-meta>
</file>