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Ambrosius van Ommerenlaan 0 brug Barneveld, vervangen brug (technisch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97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5596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Ambrosius van Ommerenlaan 0 brug Barneveld, vervangen brug (technisch)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63</meta:user-defined>
    <meta:user-defined meta:name="OVERHEIDop.GmbID/DC.identifier">gmb-2026-355963</meta:user-defined>
    <meta:user-defined meta:name="OVERHEIDop.versieInformatie"/>
  </office:meta>
</office:document-meta>
</file>