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encopperweg 0 Barneveld, verplaatsen restant melding 65333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81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5595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encopperweg 0 Barneveld, verplaatsen restant melding 653338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57</meta:user-defined>
    <meta:user-defined meta:name="OVERHEIDop.GmbID/DC.identifier">gmb-2026-355957</meta:user-defined>
    <meta:user-defined meta:name="OVERHEIDop.versieInformatie"/>
  </office:meta>
</office:document-meta>
</file>