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allerstraat 0 -Bernhardstraat Nijkerk, toepassen van gro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79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595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allerstraat 0 -Bernhardstraat Nijkerk, toepassen van grond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55</meta:user-defined>
    <meta:user-defined meta:name="OVERHEIDop.GmbID/DC.identifier">gmb-2026-355955</meta:user-defined>
    <meta:user-defined meta:name="OVERHEIDop.versieInformatie"/>
  </office:meta>
</office:document-meta>
</file>