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geaccepteerd, Melding, Beatrixplein 13 Ede, het kappen van 1 ber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265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5594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4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4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geaccepteerd, Melding, Beatrixplein 13 Ede, het kappen van 1 berk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45</meta:user-defined>
    <meta:user-defined meta:name="OVERHEIDop.GmbID/DC.identifier">gmb-2026-355945</meta:user-defined>
    <meta:user-defined meta:name="OVERHEIDop.versieInformatie"/>
  </office:meta>
</office:document-meta>
</file>