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Langhoven 67 Bennekom, het vervangen van een garage roldeur voor een pui met garagedeur, vlak en raa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juli 2026</text:p>
            <text:p text:style-name="common-al">Zaaknummer 2026W160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594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Langhoven 67 Bennekom, het vervangen van een garage roldeur voor een pui met garagedeur, vlak en raam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42</meta:user-defined>
    <meta:user-defined meta:name="OVERHEIDop.GmbID/DC.identifier">gmb-2026-355942</meta:user-defined>
    <meta:user-defined meta:name="OVERHEIDop.versieInformatie"/>
  </office:meta>
</office:document-meta>
</file>