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Jacques Perkstraat 31 Amsterdam , 4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47332</text:p>
            <text:p text:style-name="common-al">DSO nummer: 2026072100599</text:p>
            <text:p text:style-name="common-al">Ontvangstdatum melding: 21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86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6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6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7332</meta:user-defined>
    <meta:user-defined meta:name="DCTERMS.abstract">Afgerond 261028175 Jacques Perkstraat 11 - 39, Maurits Sabbehof 1- 27, Hugo Verriesthof 1 Amsterdam (O.W)</meta:user-defined>
    <dc:language>nl</dc:language>
    <meta:user-defined meta:name="OVERHEIDop.locatietype/OVERHEIDop.gebiedsmarkering">Vlak</meta:user-defined>
    <meta:user-defined meta:name="DC.title">Melding graven bodem - Nabij Jacques Perkstraat 31 Amsterdam , 4 meter richting zuidwest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869</meta:user-defined>
    <meta:user-defined meta:name="OVERHEIDop.GmbID/DC.identifier">gmb-2026-355869</meta:user-defined>
    <meta:user-defined meta:name="OVERHEIDop.versieInformatie"/>
  </office:meta>
</office:document-meta>
</file>