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Bongerd 209, 8212 BL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Bongerd 209, 8212 BL Lelystad, het plaatsen van buitenunits</text:span>
          </text:p>
            <text:p text:style-name="common-al">Wij hebben op 21 juli 2026 een aanvraag omgevingsvergunning ontvangen voor het plaatsen van buitenunits, op Bongerd 209, 8212 BL Lelystad. De aanvraag heeft dossiernummer 09953626404.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21-07-2026. De gemeente neemt daarover waarschijnlijk voor 15-09-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5584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84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84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626404</meta:user-defined>
    <dc:language>nl</dc:language>
    <meta:user-defined meta:name="OVERHEIDop.locatietype/OVERHEIDop.gebiedsmarkering">Punt</meta:user-defined>
    <meta:user-defined meta:name="DC.title">Ontvangen aanvraag - Bongerd 209, 8212 BL Lelystad</meta:user-defined>
    <meta:user-defined meta:name="DCTERMS.W3CDTF/DCTERMS.available">2026-07-24</meta:user-defined>
    <meta:user-defined meta:name="DCTERMS.W3CDTF/OVERHEIDop.jaargang">2026</meta:user-defined>
    <meta:user-defined meta:name="OVERHEIDop.publicationIssue">355840</meta:user-defined>
    <meta:user-defined meta:name="OVERHEIDop.GmbID/DC.identifier">gmb-2026-355840</meta:user-defined>
    <meta:user-defined meta:name="OVERHEIDop.versieInformatie"/>
  </office:meta>
</office:document-meta>
</file>