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vangen van keramische dakpannen voor rieten kap aan Vrachelsedijk 13 D, 4904 T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Vrachelsedijk 13D Het vervangen van keramische dakpannen voor rieten kap (zaaknummer 1097866 verzonden op 22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7866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558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7866</meta:user-defined>
    <dc:language>nl</dc:language>
    <meta:user-defined meta:name="OVERHEIDop.locatietype/OVERHEIDop.gebiedsmarkering">Punt</meta:user-defined>
    <meta:user-defined meta:name="DC.title">Toestemming voor het vervangen van keramische dakpannen voor rieten kap aan Vrachelsedijk 13 D, 4904 TA Oosterhou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5831</meta:user-defined>
    <meta:user-defined meta:name="OVERHEIDop.GmbID/DC.identifier">gmb-2026-355831</meta:user-defined>
    <meta:user-defined meta:name="OVERHEIDop.versieInformatie"/>
  </office:meta>
</office:document-meta>
</file>