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Kudelstaartseweg 78 Kudelstaart , 34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Ploegam B.V.</text:p>
            <text:p text:style-name="common-al">Zaaknummer: OD2026-0041443</text:p>
            <text:p text:style-name="common-al">DSO nummer: 2026062900381</text:p>
            <text:p text:style-name="common-al">Ontvangstdatum melding: 29-06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5582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1443</meta:user-defined>
    <meta:user-defined meta:name="DCTERMS.abstract">Dijkverzwaring Kudelstaartseweg 1</meta:user-defined>
    <dc:language>nl</dc:language>
    <meta:user-defined meta:name="OVERHEIDop.locatietype/OVERHEIDop.gebiedsmarkering">Vlak</meta:user-defined>
    <meta:user-defined meta:name="DC.title">Melding graven bodem - Nabij Kudelstaartseweg 78 Kudelstaart , 34 meter richting zuidoos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24</meta:user-defined>
    <meta:user-defined meta:name="OVERHEIDop.GmbID/DC.identifier">gmb-2026-355824</meta:user-defined>
    <meta:user-defined meta:name="OVERHEIDop.versieInformatie"/>
  </office:meta>
</office:document-meta>
</file>